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ern 33 A t/m 33K VERLEENDE OMGEVINGSVERGUNNING REGU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Keern 33 A t/m 33 K, </text:span>gebruiken begane grond pand voor begeleid wonen</text:p>
            <text:p text:style-name="common-al">
            <text:span text:style-name="nadrukcur">Verzonden 18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379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08552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Keern 33 A t/m 33K VERLEENDE OMGEVINGSVERGUNNING REGUIERE PROCEDUR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91</meta:user-defined>
    <meta:user-defined meta:name="OVERHEIDop.GmbID/DC.identifier">gmb-2026-393791</meta:user-defined>
    <meta:user-defined meta:name="OVERHEIDop.versieInformatie"/>
  </office:meta>
</office:document-meta>
</file>