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Tiendweg 8, 4235 VW Tienhov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een aanvraag omgevingsvergunning (regulier) ontvangen voor het perceel Tiendweg 8, 4235 VW Tienhoven aan de Lek. De aanvraag is geregistreerd onder zaaknummer OVR-2026-012236. De aanvraag betreft het tijdelijk plaatsen van woonunits in verband met verbouwing van de woning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37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236</meta:user-defined>
    <dc:language>nl</dc:language>
    <meta:user-defined meta:name="OVERHEIDop.locatietype/OVERHEIDop.gebiedsmarkering">Punt</meta:user-defined>
    <meta:user-defined meta:name="DC.title">Ingekomen aanvraag omgevingsvergunning Tiendweg 8, 4235 VW Tienhoven aan de L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90</meta:user-defined>
    <meta:user-defined meta:name="OVERHEIDop.GmbID/DC.identifier">gmb-2026-393790</meta:user-defined>
    <meta:user-defined meta:name="OVERHEIDop.versieInformatie"/>
  </office:meta>
</office:document-meta>
</file>