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Harkebuurt 4 in Oost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4 HM) Harkebuurt 4 in Oosterend: zaaknummer 3796952 Het verplaatsen van een schuur buiten het bouwvlak (ontvangen op 24 juli 2026): Buitenplanse Omgevingsplanactiviteit.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96952</meta:user-defined>
    <dc:language>nl</dc:language>
    <meta:user-defined meta:name="OVERHEIDop.locatietype/OVERHEIDop.gebiedsmarkering">Punt</meta:user-defined>
    <meta:user-defined meta:name="DC.title">Omgevingsvergunning Aangevraagd - Harkebuurt 4 in Oost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80</meta:user-defined>
    <meta:user-defined meta:name="OVERHEIDop.GmbID/DC.identifier">gmb-2026-393780</meta:user-defined>
    <meta:user-defined meta:name="OVERHEIDop.versieInformatie"/>
  </office:meta>
</office:document-meta>
</file>