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steiger van 31 augustus t/m 19 september 2026 ter hoogte van Kortegracht 24 A, 3811 KH Amersfoort, Kortegracht 24 B, 3811 KH Amersf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Kortegracht 24 A, 3811 KH Amersfoort, Kortegracht 24 B, 3811 KH Amersfoort, Kortegracht 24 C, 3811 KH Amersfoort, Kortegracht 24 D, 3811 KH Amersfoort</text:p>
            <text:p text:style-name="common-al">
            <text:span text:style-name="nadrukvet">Omschrijving:</text:span> 			plaatsen van een steiger van 31 augustus t/m 19 september 2026</text:p>
            <text:p text:style-name="common-al">
            <text:span text:style-name="nadrukvet">Zaaknummer:</text:span> 			CLZ-APV2026-08-15-db7d8cdc</text:p>
            <text:p text:style-name="common-al">
            
          </text:p>
            <text:p text:style-name="common-al">
            <text:span text:style-name="nadrukvet">Datum besluit verzonden/bekendmaking:</text:span>18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7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5-db7d8cdc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tijdelijk gebruik van de weg, plaatsen van een steiger van 31 augustus t/m 19 september 2026 ter hoogte van Kortegracht 24 A, 3811 KH Amersfoort, Kortegracht 24 B, 3811 KH Amersf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75</meta:user-defined>
    <meta:user-defined meta:name="OVERHEIDop.GmbID/DC.identifier">gmb-2026-393775</meta:user-defined>
    <meta:user-defined meta:name="OVERHEIDop.versieInformatie"/>
  </office:meta>
</office:document-meta>
</file>