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op de parkeerhaven van Wijkcentrum de Schakel aan de Archimedesstraat 9 nabij St. Jacobslaan te Nijmegen van 15-06-26 t/m 18-12-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op de parkeerhaven van Wijkcentrum de Schakel aan de Archimedesstraat 9 nabij St. Jacobslaan te Nijmegen van 15-06-26 t/m 18-12-26'. Dit besluit namen wij op 18 augustus 2026 voor de aanvraag met zaaknummer Z2026-00003245.</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37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245</meta:user-defined>
    <meta:user-defined meta:name="DCTERMS.abstract">Betreft:  Besluit op locatie nabij St. Jacobslaan</meta:user-defined>
    <dc:language>nl</dc:language>
    <meta:user-defined meta:name="OVERHEIDop.locatietype/OVERHEIDop.gebiedsmarkering">Punt</meta:user-defined>
    <meta:user-defined meta:name="OVERHEIDop.locatietype/OVERHEIDop.gebiedsmarkering">Vlak</meta:user-defined>
    <meta:user-defined meta:name="DC.title">Besluit voor 'Plaatsen bouwobjecten op de parkeerhaven van Wijkcentrum de Schakel aan de Archimedesstraat 9 nabij St. Jacobslaan te Nijmegen van 15-06-26 t/m 18-12-26'</meta:user-defined>
    <meta:user-defined meta:name="OVERHEIDop.datumEindeReactietermijn">2026-09-29</meta:user-defined>
    <meta:user-defined meta:name="OVERHEIDop.terinzageleggingBG">https://jeleefomgeving.nl/inzien/001479179/1e2d2a92-0c75-4287-a0ab-c5561d081fe0</meta:user-defined>
    <meta:user-defined meta:name="DCTERMS.W3CDTF/DCTERMS.available">2026-08-20</meta:user-defined>
    <meta:user-defined meta:name="DCTERMS.W3CDTF/OVERHEIDop.jaargang">2026</meta:user-defined>
    <meta:user-defined meta:name="OVERHEIDop.publicationIssue">393768</meta:user-defined>
    <meta:user-defined meta:name="OVERHEIDop.GmbID/DC.identifier">gmb-2026-393768</meta:user-defined>
    <meta:user-defined meta:name="OVERHEIDop.versieInformatie"/>
  </office:meta>
</office:document-meta>
</file>