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realiseren B&amp;B bij de wijngaard, Molenstraat 18, 5768EC Meij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Peel en Maas heeft op 12 augustus 2026 een aanvraag omgevingsvergunning ontvangen voor het realiseren B&amp;B bij de wijngaard op locatie Molenstraat 18, 5768EC Meijel. De aanvraag is geregistreerd onder zaaknummer Z2026-00003808. De aanvraag betreft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Deze bekendmaking heeft uitsluitend een informatief karakter. Tegen een ingediende aanvraag omgevingsvergunning kunt u geen bezwaar maken. Dat kan pas nadat er op een aanvraag om een omgevingsvergunning een beslissing is genom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39376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6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6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eel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808</meta:user-defined>
    <meta:user-defined meta:name="DCTERMS.abstract">Betreft: Aanvraag op locatie Molenstraat 18, 5768EC Meijel</meta:user-defined>
    <dc:language>nl</dc:language>
    <meta:user-defined meta:name="OVERHEIDop.locatietype/OVERHEIDop.gebiedsmarkering">Vlak</meta:user-defined>
    <meta:user-defined meta:name="DC.title">Aanvraag omgevingsvergunning voor realiseren B&amp;B bij de wijngaard, Molenstraat 18, 5768EC Meij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62</meta:user-defined>
    <meta:user-defined meta:name="OVERHEIDop.GmbID/DC.identifier">gmb-2026-393762</meta:user-defined>
    <meta:user-defined meta:name="OVERHEIDop.versieInformatie"/>
  </office:meta>
</office:document-meta>
</file>