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Vliestraat 1 in Oost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4 AT) Vliestraat 1 in Oosterend: zaaknummer 3796452 Het plaatsen van openstaande deuren in de voorgevel (ontvangen op 23 juli 2026): Omgevingsplanactiviteit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76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96452</meta:user-defined>
    <dc:language>nl</dc:language>
    <meta:user-defined meta:name="OVERHEIDop.locatietype/OVERHEIDop.gebiedsmarkering">Adres</meta:user-defined>
    <meta:user-defined meta:name="DC.title">Omgevingsvergunning Aangevraagd - Vliestraat 1 in Oostere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761</meta:user-defined>
    <meta:user-defined meta:name="OVERHEIDop.GmbID/DC.identifier">gmb-2026-393761</meta:user-defined>
    <meta:user-defined meta:name="OVERHEIDop.versieInformatie"/>
  </office:meta>
</office:document-meta>
</file>