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ang 17 3011G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6-07-2026</text:span> een aanvraag voor een omgevingsvergunning, met kenmerk <text:span text:style-name="nadrukvet">Z2026-009239</text:span>/<text:span text:style-name="nadrukvet">2026070601332</text:span>, heeft ontvangen voor de Reclame. <text:span text:style-name="nadrukcur">(Grondslag: Omgevingswet, artikel 5.1)</text:span></text:p>
            <text:p text:style-name="common-al">De aanvraag betreft Tijdelijke gevelreclame (raamsticker) – Hang 17, Rotterdam op de locatie Hang 17 3011GG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375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09239</meta:user-defined>
    <meta:user-defined meta:name="DCTERMS.abstract">Tijdelijke gevelreclame (raamsticker) – Hang 17,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ang 17 3011GG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56</meta:user-defined>
    <meta:user-defined meta:name="OVERHEIDop.GmbID/DC.identifier">gmb-2026-393756</meta:user-defined>
    <meta:user-defined meta:name="OVERHEIDop.versieInformatie"/>
  </office:meta>
</office:document-meta>
</file>