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Concept-Participatieverordening gemeente ’s-Hertogenbosch 2026 </text:p>
      <text:section text:name="zakelijke-mededeling_id1-3-2" text:style-name="zakelijke-mededeling">
        <text:section text:name="zakelijke-mededeling-tekst_id1-3-2-1" text:style-name="zakelijke-mededeling-tekst">
          <text:section text:name="tekst_id1-3-2-1-1" text:style-name="tekst">
            <text:p text:style-name="common-al">Kennisgeving op grond van de Inspraakverordening ’s-Hertogenbosch, waarbij de procedure van afdeling 3.4 van de Algemene wet bestuursrecht van toepassing is. </text:p>
            <text:p text:style-name="common-al">Het college van burgemeester en wethouders maakt bekend dat het concept van de participatieverordening vanaf 24 augustus tot 5 oktober 2026 voor 6 weken ter inzage ligt. </text:p>
            <text:p text:style-name="common-al"/>
            <text:p text:style-name="common-al">
            <text:span text:style-name="nadrukvet">Doel participatieverordening </text:span>
          </text:p>
            <text:p text:style-name="common-al">Wij geloven dat de ideeën, kennis en inzet van inwoners leidt tot betere plannen, sterkere wijken en dorpen. Participatie is geen tovermiddel waardoor iedereen tevreden is. Wat wel helpt: duidelijk maken hoe we ‘samen ’s-Hertogenbosch vormgeven. Vraagstukken en belangen worden steeds ingewikkelder. Daarom willen inwoners meer mogelijkheden om hun stem te laten horen. Het is belangrijk om inwoners op tijd te betrekken bij plannen en werkzaamheden. Net zo belangrijk is het dat we initiatieven vanuit wijken en dorpen stimuleren en ondersteunen. In maart hebben we gericht op dit doel de participatievisie ‘Samen maken we ’s-Hertogenbosch; een visie op participatie – hoe we samen waar maken’ vastgesteld. Deze visie is gebaseerd op de aanbevelingen van een Bosch Burgerberaad.</text:p>
            <text:p text:style-name="common-al">De hoofdlijnen uit de participatievisie hebben we vervolgens vastgelegd in de concept-participatieverordening. Zo geeft de verordening de spelregels voor meedenken en meedoen in de gemeente. Het gaat daarbij om rechten en plichten voor iedereen: inwoners, ondernemers, maatschappelijke organisaties én de gemeente zelf. Zo wordt duidelijker: </text:p>
            <text:list text:style-name="id1-3-2-1-1-7">
              <text:list-item text:style-override="id1-3-2-1-1-7-1">
                <text:number>1.</text:number>
                <text:p text:style-name="al">wanneer en hoe belanghebbenden kunnen meedenken, </text:p>
              </text:list-item>
              <text:list-item text:style-override="id1-3-2-1-1-7-2">
                <text:number>2.</text:number>
                <text:p text:style-name="al">wat zij van de gemeente mogen verwachten, </text:p>
              </text:list-item>
            </text:list>
            <text:list text:style-name="id1-3-2-1-1-8">
              <text:list-item text:style-override="id1-3-2-1-1-8-1">
                <text:number>3.</text:number>
                <text:p text:style-name="al">en wat de gemeente van initiatiefnemers vraagt. </text:p>
              </text:list-item>
            </text:list>
            <text:p text:style-name="common-al">Alle gemeenten moeten volgens de Wet participatie op decentraal niveau, voor 1 januari 2027 een participatieverordening laten vaststellen door de gemeenteraad. </text:p>
            <text:p text:style-name="common-al"/>
            <text:p text:style-name="common-al">
            <text:span text:style-name="nadrukvet">Wilt u reageren? </text:span>
          </text:p>
            <text:p text:style-name="common-al">Het concept van de participatieverordening ligt vanaf 24 augustus tot 5 oktober ter inzage. In deze periode is er voor iedereen de gelegenheid om in deze periode een reactie in te dienen. Dat kan schriftelijk of mondeling bij het college van burgemeester en wethouders. </text:p>
            <text:p text:style-name="common-al"/>
            <text:list text:style-name="id1-3-2-1-1-14">
              <text:list-item text:style-override="id1-3-2-1-1-14-1">
                <text:number>1.</text:number>
                <text:p text:style-name="al">Uw schriftelijke reactie kunt u sturen naar: Het college van burgemeester en wethouders van ’s-Hertogenbosch, Postbus 12345, 5200 GZ ’s-Hertogenbosch. Graag onder vermelding van zaaknummer 19538071. </text:p>
              </text:list-item>
            </text:list>
            <text:list text:style-name="id1-3-2-1-1-15">
              <text:list-item text:style-override="id1-3-2-1-1-15-1">
                <text:number>2.</text:number>
                <text:p text:style-name="al">Ook is het mogelijk uw reactie digitaal in te dienen met DigiD. U gebruikt daarvoor het digitale formulier via <text:a xlink:href="https://www.s-hertogenbosch.nl/digitalezienswijze" xlink:type="simple">https://www.s-hertogenbosch.nl/digitalezienswijze</text:a> . Graag onder vermelding van zaaknummer 19538071. </text:p>
              </text:list-item>
            </text:list>
            <text:list text:style-name="id1-3-2-1-1-16">
              <text:list-item text:style-override="id1-3-2-1-1-16-1">
                <text:number>3.</text:number>
                <text:p text:style-name="al">Het is niet mogelijk een reactie per e-mail in te dienen. Een reactie die per e-mail wordt ingestuurd, wordt geweigerd en niet in behandeling genomen. </text:p>
              </text:list-item>
            </text:list>
            <text:p text:style-name="common-al"/>
            <text:p text:style-name="last-al">Het concept van de participatieverordening ligt ter inzage in het Stadskantoor. U kunt hier terecht van maandag t/m vrijdag tussen 08.30 - 17.00 uur. Op donderdag is er ook avondopenstelling tot 20.00 uur. De concept-participatieverordening is als bijlage bij deze kennisgeving gevoegd. Ook vindt u de stukken op u op onze internetsite <text:a xlink:href="https://www.s-hertogenbosch.nl/plannen/" xlink:type="simple">Ruimtelijke plannen in procedure - Gemeente ’s-Hertogenbosch</text:a> (onder het kopje ‘voorbereiding overig beleid’). De participatievisie, evenals de aanbevelingen van het burgerberaad staan op de gemeentelijke website <text:a xlink:href="https://www.s-hertogenbosch.nl/burgerberaad" xlink:type="simple">www.s-hertogenbosch.nl/burgerberaad/.</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37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Gemeente</meta:user-defined>
    <meta:user-defined meta:name="DC.title">Concept-Participatieverordening gemeente ’s-Hertogenbosch 2026</meta:user-defined>
    <meta:user-defined meta:name="DCTERMS.W3CDTF/DCTERMS.available">2026-08-21</meta:user-defined>
    <meta:user-defined meta:name="DCTERMS.W3CDTF/OVERHEIDop.jaargang">2026</meta:user-defined>
    <meta:user-defined meta:name="OVERHEIDop.externeBijlage">Concept Participatieverordening 2026|exb-2026-29433</meta:user-defined>
    <meta:user-defined meta:name="OVERHEIDop.publicationIssue">393754</meta:user-defined>
    <meta:user-defined meta:name="OVERHEIDop.GmbID/DC.identifier">gmb-2026-393754</meta:user-defined>
    <meta:user-defined meta:name="OVERHEIDop.versieInformatie"/>
  </office:meta>
</office:document-meta>
</file>