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Waalderstraat 53 A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EB) Waalderstraat 53 A in Den Burg: zaaknummer 3795025 Het bouwen van 30 LLB appartementen (ontvangen op 20 juli 2026): Buitenplanse Omgevingsplanactiviteit. 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74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795025</meta:user-defined>
    <dc:language>nl</dc:language>
    <meta:user-defined meta:name="OVERHEIDop.locatietype/OVERHEIDop.gebiedsmarkering">Punt</meta:user-defined>
    <meta:user-defined meta:name="DC.title">Omgevingsvergunning Aangevraagd - Waalderstraat 53 A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748</meta:user-defined>
    <meta:user-defined meta:name="OVERHEIDop.GmbID/DC.identifier">gmb-2026-393748</meta:user-defined>
    <meta:user-defined meta:name="OVERHEIDop.versieInformatie"/>
  </office:meta>
</office:document-meta>
</file>