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opbouw  op het achterdakvlak van de woning,Tarweakker 48 2723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8-08-2026  een besluit verzonden op de aanvraag met zaaknummer 2026-029277 voor het plaatsen van een dakopbouw  op het achterdakvlak van de woning op locatie Tarweakker 48 2723TE Zoetermeer. De vergunning is verleend </text:p>
            <text:p text:style-name="common-al">
            <text:span text:style-name="nadrukvet"> Bezwaar maken? 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 Verzoek voorlopige voorziening 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37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29277</meta:user-defined>
    <meta:user-defined meta:name="DCTERMS.abstract">het plaatsen van een dakopbouw  op het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opbouw  op het achterdakvlak van de woning,Tarweakker 48 2723TE Zoeterme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44</meta:user-defined>
    <meta:user-defined meta:name="OVERHEIDop.GmbID/DC.identifier">gmb-2026-393744</meta:user-defined>
    <meta:user-defined meta:name="OVERHEIDop.versieInformatie"/>
  </office:meta>
</office:document-meta>
</file>