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and van Cuijk - Meldingen Besluit activiteiten leefomgeving (Bal) - Hoefseweg 2b Beers N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Land van Cuijk delen mee dat zij de volgende meldingen hebben ontvangen:</text:p>
            <text:p text:style-name="common-al">Voor: Het lassen van metalen</text:p>
            <text:p text:style-name="common-al">Het mechanisch en thermisch bewerken van metalen</text:p>
            <text:p text:style-name="common-al">Het reinigen, lijmen en coaten van diverse materialen</text:p>
            <text:p text:style-name="common-al">Locatie:  Hoefseweg 2b, 5437 PS Beers</text:p>
            <text:p text:style-name="common-al">DSO-kenmerk:  2026070300246</text:p>
            <text:p text:style-name="common-al">Zaaknummer:  Z/510297</text:p>
            <text:p text:style-name="common-al">Datum ontvangen:  3 juli 2026</text:p>
            <text:p text:style-name="common-al">Tegen deze meldingen kan geen bezwaar worden gemaak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9374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4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4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0297</meta:user-defined>
    <dc:language>nl</dc:language>
    <meta:user-defined meta:name="OVERHEIDop.locatietype/OVERHEIDop.gebiedsmarkering">Adres</meta:user-defined>
    <meta:user-defined meta:name="DC.title">Gemeente Land van Cuijk - Meldingen Besluit activiteiten leefomgeving (Bal) - Hoefseweg 2b Beers NB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743</meta:user-defined>
    <meta:user-defined meta:name="OVERHEIDop.GmbID/DC.identifier">gmb-2026-393743</meta:user-defined>
    <meta:user-defined meta:name="OVERHEIDop.versieInformatie"/>
  </office:meta>
</office:document-meta>
</file>