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Stappeland 28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6 BS) Stappeland 28 in De Koog: zaaknummer 3795583 Het verbouwen van een zomerhuis (ontvangen op 21 juli 2026): Bouwactiviteit (technisch) en Buitenplanse Omgevingsplanactiviteit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7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795583</meta:user-defined>
    <dc:language>nl</dc:language>
    <meta:user-defined meta:name="OVERHEIDop.locatietype/OVERHEIDop.gebiedsmarkering">Adres</meta:user-defined>
    <meta:user-defined meta:name="DC.title">Omgevingsvergunning Aangevraagd - Stappeland 28 in De Koo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739</meta:user-defined>
    <meta:user-defined meta:name="OVERHEIDop.GmbID/DC.identifier">gmb-2026-393739</meta:user-defined>
    <meta:user-defined meta:name="OVERHEIDop.versieInformatie"/>
  </office:meta>
</office:document-meta>
</file>