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kappen van een boom, noodkap, Kolderveense Bovenboer 28, 7948 LV Nij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kappen van een boom, noodkap aan de Kolderveense Bovenboer 28, 7948 LV Nijeveen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18-08-2026. We nemen over de aanvraag waarschijnlijk voor 13-10-2026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37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3774304</meta:user-defined>
    <dc:language>nl</dc:language>
    <meta:user-defined meta:name="OVERHEIDop.locatietype/OVERHEIDop.gebiedsmarkering">Punt</meta:user-defined>
    <meta:user-defined meta:name="DC.title">Aanvraag omgevingsvergunning regulier, het kappen van een boom, noodkap, Kolderveense Bovenboer 28, 7948 LV Nije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38</meta:user-defined>
    <meta:user-defined meta:name="OVERHEIDop.GmbID/DC.identifier">gmb-2026-393738</meta:user-defined>
    <meta:user-defined meta:name="OVERHEIDop.versieInformatie"/>
  </office:meta>
</office:document-meta>
</file>