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vergroten van de woning door het realiseren van een uitbouw op de eerste verdieping van de woning, Liedeweg 37 2065 AJ Haarlemmerliede, DSO-nummer: 2026073000008, Zaakunummer: 0394136604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op 30-07-2026 de volgende aanvraag te hebben ontvangen voor een omgevingsvergunning:</text:p>
            <text:p text:style-name="common-al">het vergroten van de woning door het realiseren van een uitbouw op de eerste verdieping van de woning, Liedeweg 37 2065 AJ Haarlemmerliede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37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60411</meta:user-defined>
    <meta:user-defined meta:name="DCTERMS.abstract">het vergroten van de woning door het realiseren van een uitbouw op de eerste verdieping aan de achterzijde van de woning</meta:user-defined>
    <dc:language>nl</dc:language>
    <meta:user-defined meta:name="OVERHEIDop.locatietype/OVERHEIDop.gebiedsmarkering">Vlak</meta:user-defined>
    <meta:user-defined meta:name="DC.title">Ingediende aanvraag omgevingsvergunning, het vergroten van de woning door het realiseren van een uitbouw op de eerste verdieping van de woning, Liedeweg 37 2065 AJ Haarlemmerliede, DSO-nummer: 2026073000008, Zaakunummer: 03941366041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35</meta:user-defined>
    <meta:user-defined meta:name="OVERHEIDop.GmbID/DC.identifier">gmb-2026-393735</meta:user-defined>
    <meta:user-defined meta:name="OVERHEIDop.versieInformatie"/>
  </office:meta>
</office:document-meta>
</file>