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hijskraan, nabij Nachtschuit 37 in Voorhout, Z2026-000024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>Ingangsdatum van: 17 september 2026</text:p>
            <text:p text:style-name="common-al">Einddatum tot en met: 17 september 2026</text:p>
            <text:p text:style-name="common-al">
            <text:span text:style-name="nadrukcur">Datum besluit: </text:span>18 augustus 2026</text:p>
            <text:p text:style-name="common-al">
            <text:span text:style-name="nadrukcur">Uiterlijke reactiedatum: </text:span>29 september 2026</text:p>
            <text:p text:style-name="common-al">Kenmerk besluit: Z2026-00002400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9373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3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3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400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hijskraan, nabij Nachtschuit 37 in Voorhout, Z2026-00002400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32</meta:user-defined>
    <meta:user-defined meta:name="OVERHEIDop.GmbID/DC.identifier">gmb-2026-393732</meta:user-defined>
    <meta:user-defined meta:name="OVERHEIDop.versieInformatie"/>
  </office:meta>
</office:document-meta>
</file>