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Eppenhuizerweg 33, 9925TB Startenhuizen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bouwen van een bewaarloods op de locatie Eppenhuizerweg 33, 9925TB Startenhuiz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9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37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93</meta:user-defined>
    <meta:user-defined meta:name="DCTERMS.abstract">het bouwen van een bewaarloods, Eppenhuizerweg 33, 9925TB Startenhuizen (29 september 2026)</meta:user-defined>
    <dc:language>nl</dc:language>
    <meta:user-defined meta:name="DC.title">Besluit op omgevingsvergunning, Eppenhuizerweg 33, 9925TB Startenhuizen (BOPA)</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31</meta:user-defined>
    <meta:user-defined meta:name="OVERHEIDop.publicationIssue">393731</meta:user-defined>
    <meta:user-defined meta:name="OVERHEIDop.GmbID/DC.identifier">gmb-2026-393731</meta:user-defined>
    <meta:user-defined meta:name="OVERHEIDop.versieInformatie"/>
  </office:meta>
</office:document-meta>
</file>