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 voor 75 jier Kneppelfreed (2026) aan de Wilhelminaplein in Leeuwarden (EVK-2026-03903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Evenementen voor 75 jier Kneppelfreed aan Wilhelminaplein in Leeuwarden </text:span>
          </text:p>
            <text:p text:style-name="common-al">Het evenement is op 20 november 2026</text:p>
            <text:p text:style-name="common-al"/>
            <text:p text:style-name="last-al"> Bezwaar: Tegen deze meld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37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EVK-2026-039030</meta:user-defined>
    <dc:language>nl</dc:language>
    <meta:user-defined meta:name="OVERHEIDop.locatietype/OVERHEIDop.gebiedsmarkering">Vlak</meta:user-defined>
    <meta:user-defined meta:name="DC.title">Kennisgeving Evenementen voor 75 jier Kneppelfreed (2026) aan de Wilhelminaplein in Leeuwarden (EVK-2026-039030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20</meta:user-defined>
    <meta:user-defined meta:name="OVERHEIDop.GmbID/DC.identifier">gmb-2026-393720</meta:user-defined>
    <meta:user-defined meta:name="OVERHEIDop.versieInformatie"/>
  </office:meta>
</office:document-meta>
</file>