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i91ea0a81-4824-4051-8373-e25f0dcf4cc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ten behoeve van instellen eenrichtingsverkeer parkeerterrein Zijdelwaardplein en instellen laad- en loszone uitsluitend vuilnisophaaldiensten ter hoogte van de ondergrondse containers</text:p>
      <text:section text:name="regeling_id1-3-2" text:style-name="regeling">
        <text:section text:name="aanhef_id1-3-2-1" text:style-name="aanhef"/>
        <text:section text:name="regeling-tekst_id1-3-2-2" text:style-name="regeling-tekst">
          <text:section text:name="tekst_id1-3-2-2-1" text:style-name="tekst">
            <text:p text:style-name="common-al">Zaaknummer: 2026-075080</text:p>
            <text:p text:style-name="common-al">Het college van burgemeester en wethouders van gemeente Uithoorn</text:p>
            <text:p text:style-name="common-al">
            <text:span text:style-name="nadrukvet">
              <text:span text:style-name="nadrukondlijn">Formeel kader </text:span>
            </text:span>
          </text:p>
            <text:p text:style-name="common-al">Op grond van artikel 18, lid 1 onder d van de Wegenverkeerswet 1994 (hierna: WVW 1994) is het college van burgemeester en wethouders bevoegd tot het nemen van verkeersbesluiten voor zover zij betreffen het verkeer op wegen, welke niet in beheer zijn bij het Rijk, de provincie of een waterschap; </text:p>
            <text:p text:style-name="common-al">op grond van artikel 15, lid 1 van de WVW 1994 moet een verkeersbesluit worden genomen voor de plaatsing van de bij algemene maatregel van bestuur aangewezen verkeerstekens en onderborden, voor zover daardoor een gebod of verbod ontstaat;  </text:p>
            <text:p text:style-name="common-al">op grond van artikel 12 BABW moet een verkeersbesluit worden genomen voor de plaatsing of verwijdering van verkeerstekens genoemd in bijlage 1 van het RVV 1990;</text:p>
            <text:p text:style-name="common-al">op grond van artikel 24 BABW moeten verkeersbesluiten worden genomen na overleg met een gemandateerde van de korpschef van de Nationale politie, Eenheid Amsterdam.</text:p>
            <text:p text:style-name="common-al">
            <text:span text:style-name="nadrukvet">
              <text:span text:style-name="nadrukondlijn">Overwegingen</text:span>
            </text:span>
          </text:p>
            <text:p text:style-name="common-al">Het Zijdelwaardplein is gelegen binnen de bebouwde kom van de gemeente Uithoorn;</text:p>
            <text:p text:style-name="common-al">Het Zijdelwaardplein in beheer is bij de gemeente Uithoorn;</text:p>
            <text:p text:style-name="common-al">Het Zijdelwaardplein een weg is als bedoeld in artikel 18, eerste lid, onder d, van de Wegenverkeerswet 1994;</text:p>
            <text:p text:style-name="common-al">gelet op bovengenoemd artikel DUO+ is gemandateerd om namens het college van burgemeester en wethouders van de gemeente Uithoorn verkeersbesluiten te nemen voor deze weg;</text:p>
            <text:p text:style-name="common-al">overeenkomstig artikel 24 van het Besluit administratieve bepalingen inzake het wegverkeer overleg heeft plaatsgevonden met de verkeersadviseur van politie Eenheid Amsterdam en deze heeft ingestemd met de voorgestelde maatregelen;</text:p>
            <text:p text:style-name="common-al">
            <text:span text:style-name="nadrukvet">Ten aanzien van het instellen van eenrichtingsverkeer</text:span>
          </text:p>
            <text:p text:style-name="common-al">het parkeerterrein van het Zijdelwaardplein intensief wordt gebruikt door bezoekers van het winkelcentrum, ondernemers en overige weggebruikers;</text:p>
            <text:p text:style-name="common-al">op het parkeerterrein regelmatig verkeerskundige knelpunten ontstaan als gevolg van kruisende verkeersstromen en tegemoetkomend verkeer;</text:p>
            <text:p text:style-name="common-al">de huidige verkeerscirculatie leidt tot onoverzichtelijke situaties en vertragingen in de verkeersafwikkeling;</text:p>
            <text:p text:style-name="common-al">het instellen van eenrichtingsverkeer zorgt voor een meer logische verkeerscirculatie op het parkeerterrein;</text:p>
            <text:p text:style-name="common-al">hierdoor de doorstroming van het verkeer wordt verbeterd en de kans op conflicten tussen voertuigen wordt verminderd;</text:p>
            <text:p text:style-name="common-al">de maatregel bijdraagt aan een veilig en doelmatig gebruik van het parkeerterrein.</text:p>
            <text:p text:style-name="common-al">
            <text:span text:style-name="nadrukvet">Ten aanzien van het instellen van een laad- en loszone nabij de ondergrondse containers</text:span>
          </text:p>
            <text:p text:style-name="common-al">ter hoogte van de ondergrondse afvalcontainers op het Zijdelwaardplein ruimte noodzakelijk is voor het opstellen en manoeuvreren van vuilniswagens;</text:p>
            <text:p text:style-name="common-al">deze ruimte regelmatig wordt ingenomen door andere voertuigen, waaronder vrachtwagens;</text:p>
            <text:p text:style-name="common-al">vuilniswagens daardoor niet altijd de mogelijkheid hebben de ondergrondse containers te legen;</text:p>
            <text:p text:style-name="common-al">het niet tijdig kunnen legen van de containers leidt tot overvolle afvalcontainers en klachten van bewoners en ondernemers;</text:p>
            <text:p text:style-name="common-al">het wenselijk is de benodigde opstel- en manoeuvreerruimte voor vuilniswagens permanent beschikbaar te houden;</text:p>
            <text:p text:style-name="common-al">een laad- en loszone, aangeduid door middel van het bord E7, noodzakelijk is om deze ruimte vrij te houden;</text:p>
            <text:p text:style-name="common-al">door middel van een onderbord een uitzondering wordt gemaakt voor vuilniswagens zodat zij hun werkzaamheden kunnen uitvoeren;</text:p>
            <text:p text:style-name="common-al">de maatregel de handhaafbaarheid vergroot en handhavend optreden mogelijk maakt tegen voertuigen die de afvalinzameling belemmeren;</text:p>
            <text:p text:style-name="common-al">een ongehinderde afvalinzameling bijdraagt aan een schone, veilige en leefbare openbare ruimte.</text:p>
            <text:p text:style-name="common-al">
            <text:span text:style-name="nadrukvet">
              <text:span text:style-name="nadrukondlijn">Motivering</text:span>
            </text:span>
          </text:p>
            <text:p text:style-name="common-al">
            <text:span text:style-name="nadrukvet">Instellen van eenrichtingsverkeer</text:span>
          </text:p>
            <text:p text:style-name="common-al">gelet op artikel 2, eerste lid, onder a, van de Wegenverkeerswet 1994 strekt de maatregel tot het verzekeren van de veiligheid op de weg;</text:p>
            <text:p text:style-name="common-al">gelet op artikel 2, eerste lid, onder b, van de Wegenverkeerswet 1994 strekt de maatregel tot het beschermen van weggebruikers en passagiers;</text:p>
            <text:p text:style-name="common-al">gelet op artikel 2, eerste lid, onder d, van de Wegenverkeerswet 1994 strekt de maatregel tot het zoveel mogelijk waarborgen van de vrijheid van het verkeer;</text:p>
            <text:p text:style-name="common-al">het instellen van eenrichtingsverkeer zorgt voor een meer eenduidige verkeerscirculatie op het parkeerterrein;</text:p>
            <text:p text:style-name="common-al">hierdoor worden conflicten tussen tegemoetkomende voertuigen beperkt en wordt de verkeersveiligheid verbeterd;</text:p>
            <text:p text:style-name="common-al">tevens wordt de verkeersdoorstroming op het parkeerterrein bevorderd.</text:p>
            <text:p text:style-name="common-al">
            <text:span text:style-name="nadrukvet">Instellen van een laad- en loszone nabij de ondergrondse containers</text:span>
          </text:p>
            <text:p text:style-name="common-al">gelet op artikel 2, eerste lid, onder a, van de Wegenverkeerswet 1994 strekt de maatregel tot het verzekeren van de veiligheid op de weg;</text:p>
            <text:p text:style-name="common-al">gelet op artikel 2, eerste lid, onder c, van de Wegenverkeerswet 1994 strekt de maatregel tot het in stand houden van de weg en het waarborgen van de bruikbaarheid daarvan;</text:p>
            <text:p text:style-name="common-al">gelet op artikel 2, eerste lid, onder d, van de Wegenverkeerswet 1994 strekt de maatregel tot het zoveel mogelijk waarborgen van de vrijheid van het verkeer;</text:p>
            <text:p text:style-name="common-al">de laad- en loszone voorkomt dat voertuigen de voor de afvalinzameling noodzakelijke opstel- en manoeuvreerruimte blokkeren;</text:p>
            <text:p text:style-name="common-al">hierdoor kunnen de ondergrondse containers tijdig en zonder belemmeringen worden geleegd;</text:p>
            <text:p text:style-name="common-al">de maatregel draagt bij aan een doelmatige uitvoering van de afvalinzameling en aan het behoud van een schone openbare ruimte;</text:p>
            <text:p text:style-name="common-al">tevens wordt handhaving mogelijk gemaakt tegen voertuigen die de afvalinzameling hinderen.</text:p>
            <text:p text:style-name="common-al">
            <text:span text:style-name="nadrukvet">
              <text:span text:style-name="nadrukondlijn">Belangenafweging</text:span>
            </text:span>
          </text:p>
            <text:p text:style-name="common-al">Bij het nemen van dit verkeersbesluit zijn de belangen van verkeersveiligheid, verkeersdoorstroming, bereikbaarheid, afvalinzameling, leefbaarheid en het gebruiksgemak voor weggebruikers tegen elkaar afgewogen.</text:p>
            <text:p text:style-name="common-al">Het instellen van eenrichtingsverkeer dient het belang van een veilige en doelmatige verkeersafwikkeling op het parkeerterrein van het Zijdelwaardplein. Door het verkeer in één richting te laten rijden ontstaat een overzichtelijkere verkeerssituatie, neemt het aantal potentiële conflicten af en verbetert de doorstroming van het verkeer.</text:p>
            <text:p text:style-name="common-al">Het instellen van een laad- en loszone ter hoogte van de ondergrondse afvalcontainers dient het belang van een ongehinderde afvalinzameling. De benodigde ruimte voor vuilniswagens wordt momenteel regelmatig geblokkeerd door andere voertuigen, waardoor containers niet tijdig kunnen worden geleegd. Dit leidt tot overvolle containers en veroorzaakt hinder voor bewoners, bezoekers en ondernemers. De laad- en loszone maakt het mogelijk hiertegen handhavend op te treden en waarborgt dat de afvalinzameling doorgang kan vinden.</text:p>
            <text:p text:style-name="common-al">Tegenover deze belangen staat het belang van weggebruikers om vrij gebruik te kunnen maken van het parkeerterrein en de openbare ruimte. De nadelige gevolgen van de maatregelen worden echter beperkt geacht. Het eenrichtingsverkeer leidt slechts tot een geringe wijziging van de rijroute op het parkeerterrein en de laad- en loszone uitsluitend voor vuilnisophaaldiensten geldt uitsluitend voor een beperkte locatie nabij de ondergrondse containers. Daarnaast blijft het voor vuilniswagens toegestaan om ter plaatse te stoppen ten behoeve van de uitvoering van hun werkzaamheden.</text:p>
            <text:p text:style-name="common-al">Het college is daarom van oordeel dat het belang van de verkeersveiligheid, de verkeersdoorstroming, een doelmatige afvalinzameling en de leefbaarheid van het Zijdelwaardplein zwaarder wegen dan het beperkte nadeel dat individuele weggebruikers van de maatregelen ondervinden. De nadelige gevolgen van dit besluit worden dan ook niet onevenredig geacht in verhouding tot de met het besluit te dienen doelen.</text:p>
            <text:p text:style-name="common-al"/>
            <text:p text:style-name="common-al">
            <text:span text:style-name="nadrukvet">
              <text:span text:style-name="nadrukondlijn">BESLUIT</text:span>
            </text:span>
            <text:span text:style-name="nadrukvet"/>
          </text:p>
            <text:p text:style-name="common-al">
            <text:span text:style-name="nadrukvet"/>Het college van burgemeester en wethouders van de gemeente Uithoorn besluit:</text:p>
            <text:p text:style-name="common-al">door middel van het plaatsen van verkeersbord C2 van bijlage 1 van het Reglement verkeersregels en verkeerstekens 1990 (RVV 1990), voorzien van een onderbord met de tekst: "uitgezonderd fietsers en bromfietsers" en het plaatsen van verkeersbord C3 van bijlage 1 van het RVV 1990, zoals aangegeven op de bij dit besluit behorende situatietekening, eenrichtingsverkeer in te stellen op het parkeerterrein van het Zijdelwaardplein;</text:p>
            <text:p text:style-name="common-al">door middel van het plaatsen van verkeersbord C7 van bijlage 1 van het RVV 1990, zoals aangegeven op de bij dit besluit behorende situatietekening, een geslotenverklaring in te stellen voor vrachtauto's op het parkeerterrein van het Zijdelwaardplein;</text:p>
            <text:p text:style-name="common-al"/>
            <text:p text:style-name="common-al"/>
            <text:p text:style-name="common-al">door middel van het plaatsen van verkeersbord E7 van bijlage 1 van het RVV 1990, ter hoogte van de ondergrondse afvalcontainers op het Zijdelwaardplein, een laad- en losgelegenheid in te stellen, zoals aangegeven op de bij dit besluit behorende situatietekening;</text:p>
            <text:p text:style-name="common-al">onder het genoemde verkeersbord E2 een onderbord te plaatsen met de tekst: "uitgezonderd vuilnisophaaldiensten" waardoor het wit gemarkeerde vak enkel kan worden gebruikt door vuilnishophaaldiensten;</text:p>
            <text:p text:style-name="common-al"/>
            <text:p text:style-name="common-al">te bepalen dat de bij dit besluit behorende situatietekening integraal onderdeel uitmaakt van dit verkeersbesluit.</text:p>
            <text:p text:style-name="common-al">
            <text:span text:style-name="nadrukvet">
              <text:span text:style-name="nadrukondlijn">Situatieschets:</text:span>
            </text:span>
          </text:p>
            <text:p text:style-name="common-al">Zie bijlagen.</text:p>
            <text:p text:style-name="common-al">Uithoorn, 30-07-2026</text:p>
            <text:p text:style-name="common-al">Namens dezen,</text:p>
            <text:p text:style-name="common-al">
            <draw:frame><draw:text-box><text:section text:name="plaatje_id1-3-2-2-1-68-1" text:style-name="plaatje">
              <text:p text:style-name="illustratie_id1-3-2-2-1-68-1-1"><draw:frame draw:style-name="illustratie_id1-3-2-2-1-68-1-1" text:anchor-type="paragraph" svg:width="52.699999999999996mm" svg:height="23.2mm"><draw:image xlink:href="Pictures/Afbeelding2i91ea0a81-4824-4051-8373-e25f0dcf4cc1.png" xlink:type="simple"/></draw:frame></text:p>
            </text:section></draw:text-box></draw:frame>
          </text:p>
            <text:p text:style-name="common-al">ing. P.M. Louwerse</text:p>
            <text:p text:style-name="common-al">Teamleider Inrichting en beheer</text:p>
            <text:p text:style-name="common-al">Duo+/ Afdeling Buurt</text:p>
            <text:p text:style-name="common-al"/>
            <text:p text:style-name="common-al">
            <text:span text:style-name="nadrukvet">
              <text:span text:style-name="nadrukondlijn">Mededelingen</text:span>
            </text:span>
          </text:p>
            <text:p text:style-name="common-al">
            <text:span text:style-name="nadrukcur">Mogelijkheid tot het indienen van een bezwaarschrift</text:span>
          </text:p>
            <text:p text:style-name="common-al">Tegen dit besluit kunnen belanghebbenden binnen zes weken na de bekendmaking een bezwaarschrift indienen. Het bezwaarschrift moet worden ondertekend. Het bevat ten minste de naam en het adres van de indiener, de dagtekening, een omschrijving van het besluit waartegen het bezwaar is gericht en de gronden (reden(nen)) van het bezwaar. Het bezwaarschrift dient te worden gericht aan Burgemeester en wethouders van Uithoorn, Postbus 8, 1420 AA Uithoor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8-1-1" style:parent-style-name="Standard">
      <style:paragraph-properties style:line-spacing="0mm" style:text-autospace="none" ofo:line-height="0.001cm"/>
    </style:style>
    <style:style style:family="graphic" style:name="illustratie_id1-3-2-2-1-6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371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1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1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ithoorn</meta:user-defined>
    <meta:user-defined meta:name="OVERHEID.Gemeente/OVERHEID.authority">Uithoorn</meta:user-defined>
    <meta:user-defined meta:name="OVERHEID.Informatietype/DC.type">officiële publicatie</meta:user-defined>
    <meta:user-defined meta:name="OVERHEIDop.Rubriek/DC.type">verkeersbesluit of -mededeling</meta:user-defined>
    <meta:user-defined meta:name="OVERHEID.Gemeente/DCTERMS.publisher">Uith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Uithoorn - Verkeersbesluit eenrichtingsverkeer + laad- en loszone Zijdelwaardplein - Zijdelwaardpl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75080</meta:user-defined>
    <meta:user-defined meta:name="OVERHEIDop.verkeersbordcode">C2</meta:user-defined>
    <meta:user-defined meta:name="OVERHEIDop.verkeersbordcode">C3</meta:user-defined>
    <meta:user-defined meta:name="OVERHEIDop.verkeersbordcode">C7</meta:user-defined>
    <meta:user-defined meta:name="OVERHEIDop.verkeersbordcode">E7</meta:user-defined>
    <dc:language>nl</dc:language>
    <meta:user-defined meta:name="OVERHEIDop.locatietype/OVERHEIDop.gebiedsmarkering">Weg</meta:user-defined>
    <meta:user-defined meta:name="DC.title">Verkeersbesluit ten behoeve van instellen eenrichtingsverkeer parkeerterrein Zijdelwaardplein en instellen laad- en loszone uitsluitend vuilnisophaaldiensten ter hoogte van de ondergrondse containers</meta:user-defined>
    <meta:user-defined meta:name="DCTERMS.W3CDTF/DCTERMS.available">2026-08-21</meta:user-defined>
    <meta:user-defined meta:name="OVERHEIDop.externeBijlage">Positief advies politie|exb-2026-29429</meta:user-defined>
    <meta:user-defined meta:name="OVERHEIDop.externeBijlage">Bijlage verkeersbesluit|exb-2026-29430</meta:user-defined>
    <meta:user-defined meta:name="DCTERMS.W3CDTF/OVERHEIDop.jaargang">2026</meta:user-defined>
    <meta:user-defined meta:name="OVERHEIDop.publicationIssue">393719</meta:user-defined>
    <meta:user-defined meta:name="OVERHEIDop.GmbID/DC.identifier">gmb-2026-393719</meta:user-defined>
    <meta:user-defined meta:name="OVERHEIDop.versieInformatie"/>
  </office:meta>
</office:document-meta>
</file>