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Zuiderkruis 211, 3902 WG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Zuiderkruis 211, 3902 WG in Veenendaal</text:span>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CLZ-00015338, tijdelijk huisvesten van meerdere huishoudens van statushouders,</text:p>
            <text:p text:style-name="common-al">op het perceel: Zuiderkruis 211 te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
            
          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9371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5338</meta:user-defined>
    <dc:language>nl</dc:language>
    <meta:user-defined meta:name="OVERHEIDop.locatietype/OVERHEIDop.gebiedsmarkering">Punt</meta:user-defined>
    <meta:user-defined meta:name="DC.title">Publicatie verleende vergunning Zuiderkruis 211, 3902 WG in Veenendaa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18</meta:user-defined>
    <meta:user-defined meta:name="OVERHEIDop.GmbID/DC.identifier">gmb-2026-393718</meta:user-defined>
    <meta:user-defined meta:name="OVERHEIDop.versieInformatie"/>
  </office:meta>
</office:document-meta>
</file>