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afwijken omgevingsplan voor het plaatsen van een warmtepomp - Zaailand 31, 9205EJ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Zaailand 31, 9205EJ Drachten, afwijken omgevingsplan voor het plaatsen van een warmtepomp, ontvangen: 17 augustus 2026. De aanvraag is geregistreerd onder zaaknummer Z2026-00002508.</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371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1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2508</meta:user-defined>
    <meta:user-defined meta:name="DCTERMS.abstract">Aanvraag omgevingsvergunning: Zaailand 31, 9205EJ Drachten, afwijken omgevingsplan voor het plaatsen van een warmtepomp, ontvangen: 17 augustus 2026, zaaknummer: Z2026-00002508</meta:user-defined>
    <dc:language>nl</dc:language>
    <meta:user-defined meta:name="OVERHEIDop.locatietype/OVERHEIDop.gebiedsmarkering">Vlak</meta:user-defined>
    <meta:user-defined meta:name="DC.title">Gemeente Smallingerland - aanvraag omgevingsvergunning - afwijken omgevingsplan voor het plaatsen van een warmtepomp - Zaailand 31, 9205EJ Drachten</meta:user-defined>
    <meta:user-defined meta:name="DCTERMS.W3CDTF/DCTERMS.available">2026-08-20</meta:user-defined>
    <meta:user-defined meta:name="DCTERMS.W3CDTF/OVERHEIDop.jaargang">2026</meta:user-defined>
    <meta:user-defined meta:name="OVERHEIDop.publicationIssue">393717</meta:user-defined>
    <meta:user-defined meta:name="OVERHEIDop.GmbID/DC.identifier">gmb-2026-393717</meta:user-defined>
    <meta:user-defined meta:name="OVERHEIDop.versieInformatie"/>
  </office:meta>
</office:document-meta>
</file>