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Dr. Berlagelaan</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Dr. Berlagelaan 1 te Son grond te verkopen aan Enexis Netbeheer B.V.. Het gaat om het perceel SON, Sectie C, nummer 7409, groot circa 24m² ten behoeve van de realisatie van een compact-station. Enexis is de wettelijke netbeheerder van het elektriciteitsnet in de gemeente Son en Breugel en daarmee de enige serieuze gegadigde.</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37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genomen verkoop grond Dr. Berlagelaan</meta:user-defined>
    <meta:user-defined meta:name="DCTERMS.W3CDTF/DCTERMS.available">2026-08-20</meta:user-defined>
    <meta:user-defined meta:name="DCTERMS.W3CDTF/OVERHEIDop.jaargang">2026</meta:user-defined>
    <meta:user-defined meta:name="OVERHEIDop.publicationIssue">393708</meta:user-defined>
    <meta:user-defined meta:name="OVERHEIDop.GmbID/DC.identifier">gmb-2026-393708</meta:user-defined>
    <meta:user-defined meta:name="OVERHEIDop.versieInformatie"/>
  </office:meta>
</office:document-meta>
</file>