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aarterstraat 5, 5975BX Sevenum (SVN01 R 682), verleende Omgevingsvergunning (20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bouwen van een woning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1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37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381</meta:user-defined>
    <meta:user-defined meta:name="DCTERMS.abstract">Betreft: Beschikking op aanvraag op locatie Staarterstraat 5, 5975BX Sevenum (SVN01 R 682)</meta:user-defined>
    <dc:language>nl</dc:language>
    <meta:user-defined meta:name="OVERHEIDop.locatietype/OVERHEIDop.gebiedsmarkering">Vlak</meta:user-defined>
    <meta:user-defined meta:name="DC.title">Staarterstraat 5, 5975BX Sevenum (SVN01 R 682), verleende Omgevingsvergunning (20 augustus 202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04</meta:user-defined>
    <meta:user-defined meta:name="OVERHEIDop.GmbID/DC.identifier">gmb-2026-393704</meta:user-defined>
    <meta:user-defined meta:name="OVERHEIDop.versieInformatie"/>
  </office:meta>
</office:document-meta>
</file>