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kappen van een haagbeuk en es op de begraafplaats Krabbendijke, Dorpsstraat 97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kappen van een haagbeuk en es op de begraafplaats Krabbendijke op het adres Dorpsstraat 97 in Krabbendijke.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816.</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11 augustus 2026. De gemeente Reimerswaal neemt daarover waarschijnlijk uiterlijk 6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370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0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816</meta:user-defined>
    <meta:user-defined meta:name="DCTERMS.abstract">Voor: het kappen van een haagbeuk en es op begraafplaats Krabbendijke. Locatie: Dorpsstraat 97 in Krabbendijke. Datum ontvangst: 11 augustus 2026.</meta:user-defined>
    <dc:language>nl</dc:language>
    <meta:user-defined meta:name="OVERHEIDop.locatietype/OVERHEIDop.gebiedsmarkering">Punt</meta:user-defined>
    <meta:user-defined meta:name="OVERHEIDop.locatietype/OVERHEIDop.gebiedsmarkering">Vlak</meta:user-defined>
    <meta:user-defined meta:name="DC.title">Ingediende aanvraag vergunning voor het kappen van een haagbeuk en es op de begraafplaats Krabbendijke, Dorpsstraat 97 in Krabbendijke</meta:user-defined>
    <meta:user-defined meta:name="DCTERMS.W3CDTF/DCTERMS.available">2026-08-20</meta:user-defined>
    <meta:user-defined meta:name="DCTERMS.W3CDTF/OVERHEIDop.jaargang">2026</meta:user-defined>
    <meta:user-defined meta:name="OVERHEIDop.publicationIssue">393702</meta:user-defined>
    <meta:user-defined meta:name="OVERHEIDop.GmbID/DC.identifier">gmb-2026-393702</meta:user-defined>
    <meta:user-defined meta:name="OVERHEIDop.versieInformatie"/>
  </office:meta>
</office:document-meta>
</file>