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9-2-14-1-1">
      <style:table-column-properties style:rel-column-width="12*"/>
    </style:style>
    <style:style style:family="table-column" style:parent-style-name="colspec" style:name="id1-3-2-2-9-2-14-1-2">
      <style:table-column-properties style:rel-column-width="74*"/>
    </style: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3">
      <text:list-level-style-bullet text:bullet-char="•" text:level="1">
        <style:list-level-properties text:min-label-width="10mm"/>
      </text:list-level-style-bullet>
    </text:list-style>
    <text:list-style style:name="id1-3-2-4-33-1">
      <text:list-level-style-bullet text:bullet-char="•" text:level="1">
        <style:list-level-properties text:min-label-width="10mm"/>
      </text:list-level-style-bullet>
    </text:list-style>
    <text:list-style style:name="id1-3-2-4-33-2">
      <text:list-level-style-bullet text:bullet-char="•" text:level="1">
        <style:list-level-properties text:min-label-width="10mm"/>
      </text:list-level-style-bullet>
    </text:list-style>
    <text:list-style style:name="id1-3-2-4-33-3">
      <text:list-level-style-bullet text:bullet-char="•" text:level="1">
        <style:list-level-properties text:min-label-width="10mm"/>
      </text:list-level-style-bullet>
    </text:list-style>
    <text:list-style style:name="id1-3-2-4-33-4">
      <text:list-level-style-bullet text:bullet-char="•" text:level="1">
        <style:list-level-properties text:min-label-width="10mm"/>
      </text:list-level-style-bullet>
    </text:list-style>
    <text:list-style style:name="id1-3-2-4-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9">
      <text:list-level-style-bullet text:bullet-char="-" text:level="1">
        <style:list-level-properties text:min-label-width="10mm"/>
      </text:list-level-style-bullet>
    </text:list-style>
    <text:list-style style:name="id1-3-2-4-139-1">
      <text:list-level-style-bullet text:bullet-char="-" text:level="1">
        <style:list-level-properties text:min-label-width="10mm"/>
      </text:list-level-style-bullet>
    </text:list-style>
    <text:list-style style:name="id1-3-2-4-139-2">
      <text:list-level-style-bullet text:bullet-char="-" text:level="1">
        <style:list-level-properties text:min-label-width="10mm"/>
      </text:list-level-style-bullet>
    </text:list-style>
    <text:list-style style:name="id1-3-2-4-139-3">
      <text:list-level-style-bullet text:bullet-char="-" text:level="1">
        <style:list-level-properties text:min-label-width="10mm"/>
      </text:list-level-style-bullet>
    </text:list-style>
    <text:list-style style:name="id1-3-2-4-14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en onderwijshuisvesting Vlaardingen 2026</text:p>
      <text:section text:name="regeling_id1-3-2" text:style-name="regeling">
        <text:section text:name="aanhef_id1-3-2-1" text:style-name="aanhef">
          <text:section text:name="preambule_id1-3-2-1-1" text:style-name="preambule">
            <text:p text:style-name="al">Het college van burgemeester en wethouders van de gemeente Vlaardingen,</text:p>
            <text:list text:style-name="id1-3-2-1-1-2">
              <text:list-item text:style-override="id1-3-2-1-1-2-1">
                <text:number>•</text:number>
                <text:p text:style-name="al">gelet op artikel 160, eerste lid, aanhef en onder d, van de Gemeentewet, artikel 4:81, eerste lid van de Algemene wet bestuursrecht, </text:p>
              </text:list-item>
              <text:list-item text:style-override="id1-3-2-1-1-2-2">
                <text:number>•</text:number>
                <text:p text:style-name="al">artikel 14 van Boek 3 van het Burgerlijk Wetboek, </text:p>
              </text:list-item>
              <text:list-item text:style-override="id1-3-2-1-1-2-3">
                <text:number>•</text:number>
                <text:p text:style-name="al">en de artikelen 7.21 tot en met 7.23, en tabel 3 en 4 van bijlage 3, van de Systeemcode elektriciteit 2026;</text:p>
              </text:list-item>
            </text:list>
            <text:p text:style-name="al">besluit vast te stellen de volgende beleidsregels:</text:p>
            <text:p text:style-name="al"/>
            <text:p text:style-name="al">
            <text:span text:style-name="nadrukvet">Beleidsregels aanvraag prioriteit transportcapaciteit woningbouwprojecten en onderwijshuisvesting Vlaarding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in de zin van artikel 13.13 Omgevingswet of artikel 6.24 Wet ruimtelijke ordening (Wro), erfpachtovereenkomst of ieder andere overeenkomst als bedoeld in tabel 4 van bijlage 3 van de Systeemcode Elektriciteit 2026 waaruit blijkt dat het project binnen een bepaalde tijd start. Een intentieovereenkomst of andere overeenkomst die voornamelijk inspanningsverplichtingen bevat, kwalificeert niet als civielrechtelijke overeenkomst in de zin van deze beleidsregels;</text:p>
              </text:list-item>
              <text:list-item text:style-override="id1-3-2-2-1-3-4">
                <text:number>-</text:number>
                <text:p text:style-name="al">college: college van burgemeester en wethouders van de gemeente Vlaarding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die de grondslag vormt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vrijdag 11 september 2026, 12:00 uur. Opname van een project op de volgordelijst vindt uitsluitend plaats nadat het college heeft besloten het project op de volgordelijst te plaatsen en de daarbij behorende bestuursverklaring heeft vastgesteld. </text:p>
              </text:list-item>
              <text:list-item text:style-override="id1-3-2-2-5-4">
                <text:number>3.</text:number>
                <text:p text:style-name="al">Opname van een project op de volgordelijst resulteert uitsluitend in een inspanningsverplichting van de gemeente het project overeenkomstig deze beleidsregels aan te melden bij de netbeheerder. Er wordt geen garantie gegeven dat prioritering wordt verleend of transportcapaciteit beschikbaar word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Het college stuurt binnen twee werkdagen een ontvangstbevestiging van het verzoek waarbij tevens wordt gewezen op de in artikel 14 genoemde rechtsbeschermingsprocedure. Als werkdagen gelden de dagen die geen zaterdag, zondag of feestdag zijn in de zin van de Algemene termijnenwet, of in die wet aan feestdagen gelijkgestelde dagen. Indien het verzoek na 17:00 is ingediend geldt het als ingediend op de eerstvolgende werkdag.</text:p>
              </text:list-item>
              <text:list-item text:style-override="id1-3-2-2-6-4">
                <text:number>3.</text:number>
                <text:p text:style-name="al">Een aanvraag die onvolledig is, wordt door het college niet in behandeling genomen. Het colleg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Het colleg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
            <text:list text:style-name="id1-3-2-2-8-4">
              <text:list-item text:style-override="id1-3-2-2-8-4-1">
                <text:number>a.</text:number>
                <text:p text:style-name="al">een deugdelijke motivering, gedocumenteerd met onderbouwende stukken, waaruit blijkt dat de gevraagde transportcapaciteit noodzakelijk is voor de taken in de omschrijving van woonbehoefte algemeen en collectief, dan wel onderwijshuisvesting, bedoeld in tabel 3 van bijlage 3 van de Systeemcode Elektriciteit 2026;</text:p>
              </text:list-item>
              <text:list-item text:style-override="id1-3-2-2-8-4-2">
                <text:number>b.</text:number>
                <text:p text:style-name="al">een deugdelijke motivering, gedocumenteerd met onderbouwende stukken,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gedocumenteerd met onderbouwende stukken,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ewijsstukken, bedoeld in tabel 4 van bijlage 3 Systeemcode Elektriciteit 2026 compleet zijn;</text:p>
              </text:list-item>
              <text:list-item text:style-override="id1-3-2-2-8-4-5">
                <text:number>e.</text:number>
                <text:p text:style-name="al">een verklaring dat de bestuursverklaring naar waarheid door de initiatiefnemer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4-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list text:style-name="id1-3-2-2-9-2">
              <text:list-item text:style-override="id1-3-2-2-9-2">
                <text:number>1.</text:number>
                <text:p text:style-name="al">Het college bepaalt de rangorde op de volgordelijst per jaar op basis van de volgende stappen en legt de uitkomst daarvan schriftelijk vast:</text:p>
                <text:p text:style-name="al"/>
                <text:p text:style-name="al">
              <text:span text:style-name="nadrukondlijn">Stap 1: onderwijs of wonen</text:span>
            </text:p>
                <text:p text:style-name="al">Als eerste stap krijgen onderwijshuisvestingsprojecten prioriteit.</text:p>
                <text:p text:style-name="al">Onderwijshuisvesting wordt bovenaan de volgordelijst gezet, omdat we als gemeente een wettelijke plicht hebben om in voldoende onderwijshuisvesting te voorzien. Hiervoor wordt de volgorde bepaald op basis van de verwachte ingebruikname van de onderwijshuisvesting volgens het Integraal Huisvestingsplan Onderwijs. Onderwijshuisvesting die niet opgenomen is in het integrale huisvestingsplan, maar gekoppeld is aan woningbouwprojecten wordt boven het woningbouwproject geplaatst waaraan het gerelateerd is.</text:p>
                <text:p text:style-name="al"/>
                <text:p text:style-name="al">
              <text:span text:style-name="nadrukondlijn">Stap 2: start woningbouw</text:span>
            </text:p>
                <text:p text:style-name="al">Rangschikking vindt plaats op basis van het kwartaal van start bouw, waarbij een project hoger wordt gerangschikt als de bouw in een eerder kwartaal start. Hierbij moet de datum van start bouw voldoende concreet zijn onderbouwd. Onder start bouw wordt verstaan het slaan van de eerste heipaal, of bij een project zonder heipaal het aanvangen van de aanleg van een fundering.</text:p>
                <text:p text:style-name="al"/>
                <text:p text:style-name="al">
              <text:span text:style-name="nadrukondlijn">Stap 3: projectrijpheid</text:span>
            </text:p>
                <text:p text:style-name="al">Na de rangschikking van stap 2 stelt het college de projectrijpheid van het project vast op basis van de beschikbare documenten in een onderrangorde van één tot en met zes:</text:p>
                <text:p text:style-name="al"/>
                <text:p><draw:frame draw:style-name="lidiv"><draw:text-box ofo:max-width="15.3cm" ofo:min-height="1cm" ofo:min-width="5cm"><text:section text:name="table_id1-3-2-2-9-2-14" text:style-name="table"><text:p text:style-name="table_top"/>
              <table:table table:style-name="tgroup">
                <table:table-column table:style-name="id1-3-2-2-9-2-14-1-1"/>
                <table:table-column table:style-name="id1-3-2-2-9-2-14-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text:section></draw:text-box></draw:frame></text:p>
                <text:p text:style-name="al">Projecten worden binnen het kwartaal op basis van projectrijpheid geprioriteerd.</text:p>
                <text:p text:style-name="al"/>
                <text:p text:style-name="al">
              <text:span text:style-name="nadrukondlijn">Stap 4: datum oplevering</text:span>
            </text:p>
                <text:p text:style-name="al">Aansluitend vindt binnen de op basis van de stappen 2 en 3 gemaakte prioritering indien nodig een rangschikking plaats op basis van de verwachte opleverdatum, waarbij een project hoger wordt gerangschikt als de verwachte oplevering eerder plaatsvindt. </text:p>
                <text:p text:style-name="al"/>
                <text:p text:style-name="al">
              <text:span text:style-name="nadrukondlijn">Stap 5: herschikken op basis van artikel 9 lid 2.</text:span>
            </text:p>
                <text:p text:style-name="al">De in lid 2 genoemde subsidieprojecten worden geherprioriteerd</text:p>
                <text:p text:style-name="al"/>
                <text:p text:style-name="al">
              <text:span text:style-name="nadrukondlijn">Stap 6: de concept lijst en de definitieve lijst</text:span>
            </text:p>
                <text:p text:style-name="al">Om voldoende rechtsbescherming te bieden stelt het college eerst een concept-volgordelijst vast en daarna een definitieve volgordelijst. </text:p>
              </text:list-item>
              <text:list-item text:style-override="id1-3-2-2-9-3">
                <text:number>2.</text:number>
                <text:p text:style-name="al">Op de concept en definitieve volgordelijst krijgen projecten voorrang die een bijdrage leveren aan woningbouwlocaties waarbij sprake is van een financiële en programmatische afhankelijkheid van rijkssubsidies die als voorwaarde stellen in een bepaalde fasering een vastgesteld aantal woningen te realiseren. Dit teneinde te voorkomen dat deze subsidies niet worden uitgekeerd, dan wel terugbetaald dienen te worden.</text:p>
              </text:list-item>
              <text:list-item text:style-override="id1-3-2-2-9-4">
                <text:number>3.</text:number>
                <text:p text:style-name="al">Het college legt van ieder project schriftelijk vast welke bewijsstukken aan de toepassing van het eerste tot en met derde lid ten grondslag zijn gelegd, en waarom deze bewijsstukken de toegekende rangorde per stap en de uiteindelijke positie op de volgordelijst rechtvaardigen. Deze motivering wordt op gelijke wijze toegepast op vergelijkbare projecten.</text:p>
              </text:list-item>
            </text:list>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het colleg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Het college legt de uitkomst schriftelijk vast.</text:p>
              </text:list-item>
              <text:list-item text:style-override="id1-3-2-2-10-6">
                <text:number>5.</text:number>
                <text:p text:style-name="al">De loting wordt uitgevoerd door een ambtenaar van de gemeente Vlaardingen, in het bijzijn van een tweede ambtenaar van de gemeente Vlaardingen die een verslag maakt van de loting.</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Het college motiveert de vastgestelde volgordelijst transparant en toetsbaar door per project de toepassing van artikel 9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Het college maakt de vastgestelde concept volgordelijst openbaar via de gemeentelijke website en het digitale gemeenteblad, uiterlijk twee weken voor de datum van indiening bij de netbeheerder.</text:p>
              </text:list-item>
              <text:list-item text:style-override="id1-3-2-2-12-3">
                <text:number>2.</text:number>
                <text:p text:style-name="al">Op de gepubliceerde (concept) volgordelijst staat per project vermeld: de projectnaam, de locatie, de onderwijshuisvesting, c.q. het aantal woningen, en de positie op de lijst.</text:p>
              </text:list-item>
              <text:list-item text:style-override="id1-3-2-2-12-4">
                <text:number>3.</text:number>
                <text:p text:style-name="al">Indien een project niet op de (concept) lijst wordt geplaatst ontvangt de indiener hiervan bericht.</text:p>
              </text:list-item>
              <text:list-item text:style-override="id1-3-2-2-12-5">
                <text:number>4.</text:number>
                <text:p text:style-name="al">Na dat toepassing is gegeven aan artikel 13 beslist het college tot vaststelling van de definitieve volgordelijst en publiceert deze op de gemeentelijke website en via het digitale gemeenteblad.</text:p>
              </text:list-item>
            </text:list>
          </text:section>
          <text:section text:name="artikel_id1-3-2-2-13" text:style-name="artikel">
            <text:p text:style-name="artikel_kop_titel"><text:span text:style-name="artikel_kop_label">Artikel</text:span> <text:span text:style-name="artikel_kop_nr">13.</text:span> Geschillenregeling</text:p>
            <text:list text:style-name="id1-3-2-2-13-2">
              <text:list-item text:style-override="id1-3-2-2-13-2">
                <text:number>1.</text:number>
                <text:p text:style-name="al">Een projectontwikkelaar die het oneens is met zijn positie op de concept volgordelijst kan binnen tien kalenderdagen na bekendmaking van de concept volgordelijst een protest indienen bij het college. Voor de berekening van de tien kalenderdagen geldt dat er geen dagen, zoals bijvoorbeeld zaterdagen, zondagen en feestdagen, uitgezonderd zijn,</text:p>
              </text:list-item>
              <text:list-item text:style-override="id1-3-2-2-13-3">
                <text:number>2.</text:number>
                <text:p text:style-name="al">Een projectontwikkelaar die het oneens is met de afwijzing van zijn verzoek tot plaatsing op de concept volgordelijst kan binnen tien dagen na verzending van de afwijzing in de zin van artikel 12, derde lid, hier tegen protest indienen bij het college.</text:p>
              </text:list-item>
              <text:list-item text:style-override="id1-3-2-2-13-4">
                <text:number>3.</text:number>
                <text:p text:style-name="al">Het protest bevat ten minste:</text:p>
                <text:list text:style-name="id1-3-2-2-13-4-3">
                  <text:list-item text:style-override="id1-3-2-2-13-4-3-1">
                    <text:number>a.</text:number>
                    <text:p text:style-name="al">de naam en contactgegevens van de indiener; </text:p>
                  </text:list-item>
                  <text:list-item text:style-override="id1-3-2-2-13-4-3-2">
                    <text:number>b.</text:number>
                    <text:p text:style-name="al">de aanduiding van het project waarop het protest betrekking heeft; </text:p>
                  </text:list-item>
                  <text:list-item text:style-override="id1-3-2-2-13-4-3-3">
                    <text:number>c.</text:number>
                    <text:p text:style-name="al">de gronden van het protest, en;</text:p>
                  </text:list-item>
                  <text:list-item text:style-override="id1-3-2-2-13-4-3-4">
                    <text:number>d.</text:number>
                    <text:p text:style-name="al">de gegevens en bescheiden waarop de indiener zich beroept. </text:p>
                  </text:list-item>
                </text:list>
              </text:list-item>
              <text:list-item text:style-override="id1-3-2-2-13-5">
                <text:number>4.</text:number>
                <text:p text:style-name="al">Het college beoordeelt het protest aan de hand van deze beleidsregels en de algemene beginselen van behoorlijk bestuur die op grond van artikel 3:14 van het Burgerlijk Wetboek van toepassing zijn. </text:p>
              </text:list-item>
              <text:list-item text:style-override="id1-3-2-2-13-6">
                <text:number>5.</text:number>
                <text:p text:style-name="al">Het college kan de indiener en andere betrokkenen in de gelegenheid stellen het protest mondeling toe te lichten. Indien de gewijzigde definitieve volgordelijst, bedoeld in het zesde lid, ertoe leidt dat de positie van een project op een lagere plaats komt dan op de laatstelijk bekendgemaakte concept-volgordelijst, kan de projectontwikkelaar van dat project binnen 24 uur na bekendmaking van de gewijzigde definitieve volgordelijst hiertegen protest indienen bij het college. Dit protest ziet uitsluitend op de wijziging ten opzichte van de concept-volgordelijst.</text:p>
              </text:list-item>
              <text:list-item text:style-override="id1-3-2-2-13-7">
                <text:number>6.</text:number>
                <text:p text:style-name="al">Het college neemt binnen 24 uur na ontvangst van het protest een gemotiveerd standpunt in en stelt de indiener daarvan schriftelijk in kennis.</text:p>
              </text:list-item>
              <text:list-item text:style-override="id1-3-2-2-13-8">
                <text:number>7.</text:number>
                <text:p text:style-name="al">Als het college aanleiding ziet de concept volgordelijst te wijzigen, stelt het de definitieve volgordelijst gewijzigd vast en maakt deze bekend overeenkomstig artikel 13.</text:p>
              </text:list-item>
              <text:list-item text:style-override="id1-3-2-2-13-9">
                <text:number>8.</text:number>
                <text:p text:style-name="al">Totdat het college overeenkomstig het vijfde lid een standpunt heeft ingenomen, worden voor het betreffende project geen prioriteringsverzoeken of transportverzoeken bij de netbeheerder ingediend.</text:p>
              </text:list-item>
              <text:list-item text:style-override="id1-3-2-2-13-10">
                <text:number>9.</text:number>
                <text:p text:style-name="al">Deze geschillenregeling laat de mogelijkheid onverlet een geschil voor te leggen aan de bevoegde burgerlijke rechter te Rotterdam.</text:p>
              </text:list-item>
            </text:list>
          </text:section>
          <text:section text:name="artikel_id1-3-2-2-14" text:style-name="artikel">
            <text:p text:style-name="artikel_kop_titel"><text:span text:style-name="artikel_kop_label">Artikel</text:span> <text:span text:style-name="artikel_kop_nr">15.</text:span> Wijziging en intrekking van de volgordepositie</text:p>
            <text:list text:style-name="id1-3-2-2-14-2">
              <text:list-item text:style-override="id1-3-2-2-14-2">
                <text:number>1.</text:number>
                <text:p text:style-name="al">Het college kan de positie van een project op zowel de concept als definitiev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het colleg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het college onuitvoerbaar is geworden.</text:p>
                  </text:list-item>
                </text:list>
              </text:list-item>
              <text:list-item text:style-override="id1-3-2-2-14-3">
                <text:number>2.</text:number>
                <text:p text:style-name="al">Een herbeoordeling na wijziging van het project kan betekenen dat het project een andere (hogere of lagere) plek op de concept of definitieve volgordelijst zal krijgen.</text:p>
              </text:list-item>
              <text:list-item text:style-override="id1-3-2-2-14-4">
                <text:number>3.</text:number>
                <text:p text:style-name="al">Het colleg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het college is ingediend bij de netbeheerder.</text:p>
              </text:list-item>
              <text:list-item text:style-override="id1-3-2-2-14-6">
                <text:number>5.</text:number>
                <text:p text:style-name="al">Indien de volgordelijst wel is ingediend kan het college de netbeheerder informeren over constateringen in de zin van het eerste lid.</text:p>
              </text:list-item>
            </text:list>
          </text:section>
          <text:section text:name="artikel_id1-3-2-2-15" text:style-name="artikel">
            <text:p text:style-name="artikel_kop_titel"><text:span text:style-name="artikel_kop_label">Artikel</text:span> <text:span text:style-name="artikel_kop_nr">16.</text:span> Indienen verzoek conform volgordelijst</text:p>
            <text:list text:style-name="id1-3-2-2-15-2">
              <text:list-item text:style-override="id1-3-2-2-15-2">
                <text:number>1.</text:number>
                <text:p text:style-name="al">Het college verzoekt de netbeheerder conform de positie op de definitieve volgordelijst het prioriteringsverzoek en transportverzoek in behandeling te nemen nadat de termijn voor protest, bedoeld in artikel 14 is verstreken, dan wel – als protest is ingediend – nadat op het protest is beslist. Het college kan besluiten om de uitkomst van een gestarte civiele procedure af te wachten voor dat het de volgordelijst indient, voor zover dit niet redelijkerwijs ten gevolge heeft dat de volgordelijst te laat of dusdanig laat wordt ingediend dat dit een negatief effect heeft voor de prioritering van de projecten door de netbeheerder.</text:p>
              </text:list-item>
              <text:list-item text:style-override="id1-3-2-2-15-3">
                <text:number>2.</text:number>
                <text:p text:style-name="al">Het college spant zich in om de prioriteringsverzoeken en transportverzoeken af te stemmen met de andere gemeenten binnen het congestiegebied, waarbij rekening wordt gehouden met regionale afspraken over woningbouw, maatschappelijke prioriteiten en beschikbare netcapaciteit.</text:p>
              </text:list-item>
            </text:list>
          </text:section>
          <text:section text:name="artikel_id1-3-2-2-16" text:style-name="artikel">
            <text:p text:style-name="artikel_kop_titel"><text:span text:style-name="artikel_kop_label">Artikel</text:span> <text:span text:style-name="artikel_kop_nr">17.</text:span> Bijzonder mandaat</text:p>
            <text:list text:style-name="id1-3-2-2-16-2">
              <text:list-item text:style-override="id1-3-2-2-16-2">
                <text:number>1.</text:number>
                <text:p text:style-name="al">Het college mandateert aan de gemeentesecretaris en de directeuren de bevoegdheid tot het bevestigen van de ontvangst van verzoeken en het afwijzen van onvolledige verzoeken van projectontwikkelaars tot plaatsing op de volgordelijst.</text:p>
              </text:list-item>
              <text:list-item text:style-override="id1-3-2-2-16-3">
                <text:number>2.</text:number>
                <text:p text:style-name="al">Het college mandateert aan de gemeentesecretaris en de directeuren de afwijzing van volledige verzoeken van projectontwikkelaars tot het plaatsen op de volgordelijst en het vaststellen van de concept volgordelijst.</text:p>
              </text:list-item>
              <text:list-item text:style-override="id1-3-2-2-16-4">
                <text:number>3.</text:number>
                <text:p text:style-name="al">Het college mandateert aan de gemeentesecretaris en de directeuren, indien en voorzover dit noodzakelijk is vanwege het kunnen naleven van termijnen, de bevoegdheid tot het vaststellen van de definitieve volgordelijst, het toe- of afwijzen van protesten van projectontwikkelaars en het indienen van het prioriteringsverzoek en transportverzoek bij de netwerkbeheerder. </text:p>
              </text:list-item>
            </text:list>
          </text:section>
          <text:section text:name="artikel_id1-3-2-2-17" text:style-name="artikel">
            <text:p text:style-name="artikel_kop_titel"><text:span text:style-name="artikel_kop_label">Artikel</text:span> <text:span text:style-name="artikel_kop_nr">18.</text:span> Hardheidsclausule</text:p>
            <text:p text:style-name="al">Het college handelt overeenkomstig deze beleidsregels, tenzij dat voor een of meer belanghebbenden gevolgen zou hebben die wegens bijzondere omstandigheden onevenredig zijn in verhouding tot de met deze beleidsregels te dienen doelen. </text:p>
          </text:section>
          <text:section text:name="artikel_id1-3-2-2-18" text:style-name="artikel">
            <text:p text:style-name="artikel_kop_titel"><text:span text:style-name="artikel_kop_label">Artikel</text:span> <text:span text:style-name="artikel_kop_nr">19.</text:span> Inwerkingtreding</text:p>
            <text:p text:style-name="al">Deze beleidsregels treden in werking op de dag na publicatie.</text:p>
          </text:section>
          <text:section text:name="artikel_id1-3-2-2-19" text:style-name="artikel">
            <text:p text:style-name="artikel_kop_titel"><text:span text:style-name="artikel_kop_label">Artikel</text:span> <text:span text:style-name="artikel_kop_nr">20.</text:span> Citeertitel</text:p>
            <text:p text:style-name="al">Deze beleidsregels worden aangehaald als de: Beleidsregels aanvraag prioriteit transportcapaciteit woningbouwprojecten en onderwijshuisvesting Gemeente Vlaardingen 2026.</text:p>
          </text:section>
        </text:section>
        <text:section text:name="regeling-sluiting_id1-3-2-3" text:style-name="regeling-sluiting">
          <text:section text:name="ondertekening_id1-3-2-3-1">
            <text:p><text:span text:style-name="functie">Aldus vastgesteld in de vergadering van 13 augustus 2026.</text:span></text:p>
          </text:section>
          <text:section text:name="ondertekening_id1-3-2-3-2">
            <text:p><text:span text:style-name="functie"/></text:p>
            <text:p><text:span text:style-name="functie">De secretaris </text:span></text:p>
            <text:p><text:span text:style-name="functie">Drs. E. Stolk </text:span></text:p>
          </text:section>
          <text:section text:name="ondertekening_id1-3-2-3-3">
            <text:p><text:span text:style-name="functie"/></text:p>
            <text:p><text:span text:style-name="functie">de burgemeester,</text:span></text:p>
            <text:p><text:span text:style-name="functie">E.F.A. Zevenbergen</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Vlaardingen tot vaststelling van de Beleidsregels aanvraag prioriteit transportcapaciteit woningbouwprojecten Gemeente Vlaardingen 2026 (Beleidsregels aanvraag prioriteit transportcapaciteit woningbouwprojecten Gemeente Vlaardingen 2026</text:p>
          <text:p text:style-name="al">
          <text:span text:style-name="nadrukvet">Algemeen</text:span>
        </text:p>
          <text:p text:style-name="al"/>
          <text:p text:style-name="al">
          <text:span text:style-name="nadrukcur">Inleiding</text:span>
        </text:p>
          <text:p text:style-name="al">Met deze beleidsregels geeft de Gemeente Vlaardingen en in het bijzonder het college, invulling aan de wijze waarop zij omgaat met haar/zijn op grond van de Systeemcode Elektriciteit 2026 en de Energiewet bestaande bevoegdheid om prioriteringsverzoeken en transportcapaciteitsverzoeken in te dienen voor de functies woonbehoefte en onderwijs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sprojecten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s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huisvesting.</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voor onderwijshuisvestingsprojecten.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Werkingsduur</text:span>
        </text:p>
          <text:p text:style-name="al">Deze beleidsregels zijn vastgesteld met het oog op de aanvraagronde die per 1 oktober 2026 bij de netbeheerder wordt ingediend. Artikel 5 voorziet in één aanvraagperiode, gekoppeld aan deze ronde. Deze beleidsregels voorzien niet in een volgende aanvraagronde.</text:p>
          <text:p text:style-name="al">Voor een volgende aanvraagronde bij de netbeheerder zal het college een afzonderlijk besluit voorbereiden. Daarbij wordt de met de toepassing van deze beleidsregels, waaronder de rangordebepaling van artikel 9, opgedane ervaring betrokken, en kan het college de gehanteerde criteria en werkwijze herzien. Dat een project niet in aanmerking is gekomen voor plaatsing op de volgordelijst van deze ronde, betekent daarom niet zonder meer dat het project niet in aanmerking komt voor het eerder aanvragen van transportcapaciteit.</text:p>
          <text:p text:style-name="al"/>
          <text:p text:style-name="al">
          <text:span text:style-name="nadrukcur">Verhouding tot andere regelgeving</text:span>
        </text:p>
          <text:p text:style-name="al">De beleidsregels zijn vastgesteld op grond van:</text:p>
          <text:list text:style-name="id1-3-2-4-33">
            <text:list-item text:style-override="id1-3-2-4-33-1">
              <text:number>•</text:number>
              <text:p text:style-name="al">Artikel 160, eerste lid, aanhef en onder d, van de Gemeentewet: het college is bevoegd tot privaatrechtelijke rechtshandelingen van de gemeente te besluiten.</text:p>
            </text:list-item>
            <text:list-item text:style-override="id1-3-2-4-33-2">
              <text:number>•</text:number>
              <text:p text:style-name="al">Artikel 4:81 van de Algemene wet bestuursrecht: een bestuursorgaan kan beleidsregels vaststellen met betrekking tot een hem toekomende bevoegdheid.</text:p>
            </text:list-item>
            <text:list-item text:style-override="id1-3-2-4-33-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3-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de rol van het college meer benadrukt om duidelijk te maken welk orgaan binnen de gemeente de beslissingen neemt, hetgeen conform een latere revisie van de regels is. Dit past ook beter bij de mandaatstructuur binnen een gemeente. Ook is de loting preciezer beschreven, een ambtenaar kan op ambtseed een proces verbaal op maken. Voorts ging het VNG-model uit van een bezwaartermijn gekoppeld aan de concept volgordelijst. Om bij afwijzingen partijen die niet op de lijst zijn gekomen ook een adequate rechtsbescherming te bieden is hen de mogelijkheid geboden protest te maken binnen een termijn na verzending van de afwijzing. Tegelijkertijd is de keuze voor de term bezwaar ongelukkig, dit suggereert een bestuursrechtelijke procesgang. We volgen de VNG hierin niet, daarom is ervoor gekozen om de term protest te gebruiken. Daarbij is er gekozen om met een concept en definitief besluit te werken. Dit om duidelijk te maken dat er één ronde van rechtsbescherming is om een eindeloze loop met protesten tegen de uitkomsten van protesten te voorkomen nu dat tot een onwerkbare situatie zou leiden waardoor het tijdig indienen van een definitieve lijst in het geding zou komen. Voorts is ervoor gekozen om te benoemen dat bij bijvoorbeeld het aanleveren van gegevens in strijd met de waarheid het college ook als de volgordelijst verzonden is naar de netbeheerder hiervan wel melding kan doen bij de netbeheerder. Daarnaast is benoemd dat een motivering ook een onderbouwing met stukken (kan) behoeven. Dit in lijn met de privaatrechtelijke leer dat wie stelt moet bewijzen en de verdere toelichting die later in dit document is opgenom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Naast de functie woonbehoefte omvat de definitie de functie onderwijshuisvesting, die als basisbehoefte eveneens in categorie 3 van het prioriteringskader is opgenomen.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keuze voor de term bezwaar is daarbij dus enigszins ongelukkig. Desondanks is er gekozen het VNG-model hierin te volgen.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Opname op de volgordelijst betekent uitsluitend dat het college zich inspant om het project overeenkomstig deze beleidsregels voor te dragen aan de netbeheerder. De gemeente beslist niet over de verlening van prioritering of de beschikbaarheid van transportcapaciteit. Deze bevoegdheden berusten bij de netbeheerder op grond van de Energiewet en de Systeemcode Elektriciteit 2026.</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text:p>
          <text:p text:style-name="al"/>
          <text:p text:style-name="al">
          <text:span text:style-name="nadrukondlijn">Aanvraag transportcapaciteit</text:span>
        </text:p>
          <text:p text:style-name="al">Een volledig projectdossier bevat voor het onderdeel transportcapaciteit ten minste:</text:p>
          <text:list text:style-name="id1-3-2-4-94">
            <text:list-item text:style-override="id1-3-2-4-94-1">
              <text:number>a.</text:number>
              <text:p text:style-name="al">naam, contactgegevens en rechtsvorm van de gemeente, dan wel naam, contactgegevens en rechtsvorm van de projectontwikkelaar;</text:p>
            </text:list-item>
            <text:list-item text:style-override="id1-3-2-4-94-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4-3">
              <text:number>c.</text:number>
              <text:p text:style-name="al">het verwachte totale aantal en type woningen (sociaal, midden huur, koop);</text:p>
            </text:list-item>
            <text:list-item text:style-override="id1-3-2-4-94-4">
              <text:number>d.</text:number>
              <text:p text:style-name="al">de verwachte elektrische belasting van het project, omvattende:</text:p>
              <text:list text:style-name="id1-3-2-4-94-4-3">
                <text:list-item text:style-override="id1-3-2-4-94-4-3-1">
                  <text:number>1.</text:number>
                  <text:p text:style-name="al">het aantal en de grootte (doorlaatwaarde) van de benodigde aansluitingen, uitgesplitst naar wooneenheden, collectieve voorzieningen en onlosmakelijk verbonden activiteiten;</text:p>
                </text:list-item>
                <text:list-item text:style-override="id1-3-2-4-94-4-3-2">
                  <text:number>2.</text:number>
                  <text:p text:style-name="al">de op planniveau gehanteerde wijze van verwarmen, als meest bepalende factor in de netbelasting;</text:p>
                </text:list-item>
                <text:list-item text:style-override="id1-3-2-4-94-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9">
            <text:list-item text:style-override="id1-3-2-4-99-1">
              <text:number>1.</text:number>
              <text:p text:style-name="al">Bestuursverklaring (zie artikel 5);</text:p>
            </text:list-item>
            <text:list-item text:style-override="id1-3-2-4-99-2">
              <text:number>2.</text:number>
              <text:p text:style-name="al">Civiele overeenkomst gemeente–ontwikkelaar (primair) óf omgevingsplan (fallback);</text:p>
            </text:list-item>
            <text:list-item text:style-override="id1-3-2-4-99-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101">
            <text:list-item text:style-override="id1-3-2-4-101-1">
              <text:number>1.</text:number>
              <text:p text:style-name="al">Bestuursverklaring (zie artikel 5);</text:p>
            </text:list-item>
            <text:list-item text:style-override="id1-3-2-4-101-2">
              <text:number>2.</text:number>
              <text:p text:style-name="al">Overeenkomst over collectieve woonvorm (primair) óf omgevingsplan (fallback).</text:p>
            </text:list-item>
          </text:list>
          <text:p text:style-name="al">Verder is van belang:</text:p>
          <text:list text:style-name="id1-3-2-4-103">
            <text:list-item text:style-override="id1-3-2-4-103-1">
              <text:number>1.</text:number>
              <text:p text:style-name="al">Een verklaring afgegeven door de projectontwikkelaar over de juistheid en volledigheid van de verstrekte gegevens, ondertekend door een bevoegde vertegenwoordiger van de projectontwikkelaar (de projectontwikkelaar overlegt stukken waaruit deze tekenbevoegdheid blijkt) welke de gemeente vrijwaart voor aansprakelijkheden van onjuiste informatie jegens de netbeheerder; </text:p>
            </text:list-item>
            <text:list-item text:style-override="id1-3-2-4-103-2">
              <text:number>2.</text:number>
              <text:p text:style-name="al">Een verklaring dat het gaat om een inspanningsverplichting van de gemeente tot het aanvragen van prioritering en transportcapaciteit, niet een resultaatsverplichting; en</text:p>
            </text:list-item>
            <text:list-item text:style-override="id1-3-2-4-103-3">
              <text:number>3.</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de hiervoor open te stellen webpagina het door de gemeente aangewezen digitale kanaal webformulier of schriftelijk per post aan: gemeente Vlaardingen, Postbus 1002, 3130 EB Vlaardingen.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Stap 1. Onderwijshuisvesting wordt bovenaan de volgordelijst gezet, omdat we als gemeente een wettelijke plicht hebben om in voldoende onderwijshuisvesting te voorzien. Het verschilt in den landen hoe hiermee wordt omgegaan. Sommige gemeenten constateren dat onderwijshuisvesting voorrang heeft, anderen verwerken dit in hun beleidsregels en weer anderen reppen hier niet over. Aangezien het een wettelijke taak is krijgen deze projecten voorrang omdat niet van ons verwacht mag worden dat we onze eigenlijke wettelijke taken achterstellen ten opzichte van andere belangen.</text:p>
          <text:p text:style-name="al"/>
          <text:p text:style-name="al">
          <text:span text:style-name="nadrukcur">Stap 2 – Start bouw</text:span>
        </text:p>
          <text:p text:style-name="al">Projecten met een eerder gepland kwartaal van start bouw staan hoger op de volgordelijst dan projecten met een latere start bouw. Het gaat hier niet om een wens, maar om een start bouw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Onder "overeenkomst" in dit verband wordt niet de civielrechtelijke overeenkomst tussen gemeente en projectontwikkelaar bedoeld (zie daarvoor stap 2), maar een overeenkomst die de startdatum van de bouw zelf onderbouwt, zoals een aannemingsovereenkomst tussen de projectontwikkelaar en de uitvoerende bouwer, de planning van een eigen bouwbedrijf, of — bij kleinschalige/particuliere ontwikkeling — koop-/aannemingsovereenkomsten met de toekomstige bewoners.</text:p>
          <text:p text:style-name="al"/>
          <text:p text:style-name="al">
          <text:span text:style-name="nadrukcur">Stap 3-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Onder omgevingsplan wordt mede verstaan een bestemmingsplan dat op grond van artikel 4.6 van de Invoeringswet Omgevingswet onderdeel is geworden van het tijdelijke deel van het omgevingsplan. Elk bewijsstuk vertegenwoordigt een andere mate van zekerheid over de realisatie van het project. Bij de toepassing van categorie 1, 2 en 4 van artikel 9 telt een civielrechtelijke overeenkomst die een boetebeding of een recht op terugvordering van de grond bij niet-tijdige start van de bouw bevat, zwaarder dan een overeenkomst zonder een zodanige bepaling.</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9">
            <text:list-item text:style-override="id1-3-2-4-139-1">
              <text:number>-</text:number>
              <text:p text:style-name="al">Overeenkomst tussen gemeente en het Rijk over rijkssubsidies voor woningbouw.</text:p>
            </text:list-item>
            <text:list-item text:style-override="id1-3-2-4-139-2">
              <text:number>-</text:number>
              <text:p text:style-name="al">Prestatieafspraken tussen gemeenten en woningcorporaties.</text:p>
            </text:list-item>
            <text:list-item text:style-override="id1-3-2-4-139-3">
              <text:number>-</text:number>
              <text:p text:style-name="al">College- of raadsbesluit met gemeente als initiatiefnemer voor woningbouwontwikkeling.</text:p>
            </text:list-item>
          </text:list>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stap 5: Herschikking op basis van onderstaande. </text:p>
          <text:p text:style-name="al">Op de concept en definitieve lijst krijgen projecten voorrang die een bijdrage leveren aan grootschalige woningbouwlocaties waarbij er sprake is van een financiële en programmatische afhankelijkheid van rijkssubsidies die als voorwaarde stellen in een bepaalde fasering een vastgesteld aantal woningen te realiseren. Ten einde te voorkomen dat deze subsidies niet worden uitgekeerd, dan wel terugbetaald dienen te worden. Het is onwenselijk als een project met rijkssubsidie geen doorgang kan vinden vanwege de prioritering. Het maatschappelijk belang van deze projecten is dusdanig dat in redelijkheid deze projecten voorrang dienen te krijgen.</text:p>
          <text:p text:style-name="al"/>
          <text:p text:style-name="al">
          <text:span text:style-name="nadrukcur">Stap 6 – Het concept en definitieve besluit</text:span>
        </text:p>
          <text:p text:style-name="al">Om een helder kader van besluitvorming en rechtsbescherming te creëren is ervoor gekozen om te werken met een concept besluit, waar tegen protest mogelijk is, en een definitief besluit</text:p>
          <text:p text:style-name="al"/>
          <text:list text:style-name="id1-3-2-4-149">
            <text:list-item text:style-override="id1-3-2-4-149-1">
              <text:number>4.</text:number>
              <text:p text:style-name="al">Het derde lid waarborgt dat de rangschikking niet alleen tot een uitkomst leidt, maar ook per project herleidbaar is tot de bewijsstukken waarop die uitkomst berust. Dit is nodig om de motiverings- en gelijkheidseis uit de Didam-jurisprudentie waar te kunnen maken, en om bij een eventueel geschil, bijvoorbeeld een kort geding over de onderlinge rangorde van twee projecten, aannemelijk te kunnen maken dat gelijke gevallen op basis van dezelfde maatstaf zijn beoordeeld.</text:p>
            </text:list-item>
          </text:list>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Ambtenaren zijn beëdigd waardoor het niet noodzakelijk is om een externe onafhankelijke de trekking te laten doen. Voorkeur heeft het wel om de trekking door een ambtenaar te laten plaatsvinden die geen belang heeft bij de uitkomst, gedacht kan bijvoorbeeld worden aan een teammanager uit het domein bedrijfsvoering.</text:p>
          <text:p text:style-name="al"/>
          <text:p text:style-name="al">
          <text:span text:style-name="nadrukvet">Artikel 12. Bekendmaking volgordelijst</text:span>
        </text:p>
          <text:p text:style-name="al">De publicatietermijn van twee weken vóór de datum van indiening door de gemeente is afgestemd op de protesttermijn van artikel 14. Aanvragers hebben tien kalenderdagen na bekendmaking van de concept volgordelijst om protest in te dienen. De resterende dagen binnen de twee-wekentermijn bieden het college de benodigde verwerkingstijd om eventuele correcties naar aanleiding van de protesten door te voeren en de definitieve volgordelijst in te dienen.</text:p>
          <text:p text:style-name="al"/>
          <text:p text:style-name="al">
          <text:span text:style-name="nadrukvet">Artikel 13. Geschillenregel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Dat hierbij gebruik gemaakt wordt van een door het college vastgestelde volgordelijst maakt dit niet anders. </text:p>
          <text:p text:style-name="al">Bestuursrechtelijk bezwaar en beroep staan niet open voor de projectontwikkelaar. Er wordt desondanks gekozen om toch een alternatieve procedure te creëren. Door een verzoek in te dienen, waartoe de ontwikkelaar niet verplicht is, accepteert de ontwikkelaar deze beleidsregels impliciet. Deze geschillenregeling is geïnspireerd door de mogelijkheid van bezwaar, maar is niet gelijk aan de Awb procedure die bij deze term hoort. Een protest bij het college leidt tot een heroverweging. Door de krappe termijnen is het redelijk en billijk om hier te kiezen voor alternatieve geschillenbeslechting naast de burgerlijke rechter. Procedures zullen doorgaans te lang duren waardoor alle betrokken partijen benadeeld zouden worden als er niet tijdig een volgordelijst wordt ingediend. Het zou onredelijk zijn om als één partij het niet eens is met de volgorde alle partijen hun mogelijkheid tot voorrang te ontnemen. Ook is er gezien artikel 160 eerste lid aanhef en onder d voor gekozen om de rol van het college te benadrukken in de beleidsregels. Om een zorgvuldige, transparante en niet-discriminerende toepassing van deze beleidsregels te waarborgen, biedt dit artikel projectontwikkelaars de mogelijkheid een protest over de toepassing van deze beleidsregels aan het college voor te leggen. Het college is op grond van artikel 160, eerste lid, onderdeel d, van de Gemeentewet bevoegd te besluiten tot privaatrechtelijke handelingen; de burgemeester vertegenwoordigt de gemeente in en buiten rechte. Deze regeling laat de mogelijkheid om een geschil aan de burgerlijke rechter voor te leggen onverlet. Het oorspronkelijke model ging uit van expliciete binding aan een geschillenprocedure. Deze was juridisch discutabel, daarom is voor een alternatief gekozen waarbij de geschillenprocedure steunt op de redelijkheid en billijkheid die voor alle overeenkomsten geldt. Het is daarom ook niet nodig om de gang naar de burgerlijke rechter contractueel verder te beperken.</text:p>
          <text:p text:style-name="al"/>
          <text:p text:style-name="al">De protest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protest in te dienen, zonder dat de procedure onnodig lang blokkerende werking heeft op de indiening bij de netbeheerder. Artikel 15, eerste lid, verankert die standstill. </text:p>
          <text:p text:style-name="al"/>
          <text:p text:style-name="al">Om te voorkomen dat tegen de gewijzigde lijst ook een protest mogelijk is, is de mogelijkheid van protest beperkt tot de conceptlijst. Het college is zich bewust dat dit negatief is voor de rechtsbescherming, maar het is redelijk en billijkheid om de rechtsbescherming te beperken ten einde te voorkomen dat alle projecten benadeeld zouden worden door het niet (of te laat) kunnen indienen van de volgordelijst.</text:p>
          <text:p text:style-name="al"/>
          <text:p text:style-name="al">
          <text:span text:style-name="nadrukvet">Artikel 15.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Wel kan het college de netbeheerder na de indiening van de lijst nog informeren, dat is in Vlaardingen expliciet opgenom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6.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p text:style-name="al">
          <text:span text:style-name="nadrukvet">Artikel 17. Bijzonder mandaat</text:span>
        </text:p>
          <text:p text:style-name="al">Vanwege de korte termijnen is ervoor gekozen om bevoegdheden te mandateren. Bij het vaststellen van de definitieve besluiten is het uitgangspunt dat dit door het college gebeurt, maar overeenkomstig het mandaat voor protesten en het besluiten tot hoger beroep is de bevoegdheid bij definitieve besluiten ook gemandateerd voor de situaties dat de nog beschikbare termijn besluitvorming via het college niet meer mogelijk maa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37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laardingen</meta:user-defined>
    <meta:user-defined meta:name="OVERHEID.Informatietype/DC.type">officiële publicatie</meta:user-defined>
    <meta:user-defined meta:name="OVERHEIDop.Rubriek/DC.type">beleidsregel</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Gemeente Vlaardingen 2026</meta:user-defined>
    <dc:language>nl</dc:language>
    <meta:user-defined meta:name="OVERHEIDop.locatietype/OVERHEIDop.gebiedsmarkering">Gemeente</meta:user-defined>
    <meta:user-defined meta:name="DC.title">Beleidsregels aanvraag prioriteit transportcapaciteit woningbouwprojecten en onderwijshuisvesting Vlaardingen 2026</meta:user-defined>
    <meta:user-defined meta:name="DCTERMS.W3CDTF/DCTERMS.available">2026-08-21</meta:user-defined>
    <meta:user-defined meta:name="DCTERMS.W3CDTF/OVERHEIDop.jaargang">2026</meta:user-defined>
    <meta:user-defined meta:name="OVERHEIDop.publicationIssue">393701</meta:user-defined>
    <meta:user-defined meta:name="OVERHEIDop.betreftRegeling">CVDR765634_1</meta:user-defined>
    <meta:user-defined meta:name="xs:date/OVERHEIDop.startdatum">2026-08-22</meta:user-defined>
    <meta:user-defined meta:name="OVERHEIDop.GmbID/DC.identifier">gmb-2026-393701</meta:user-defined>
    <meta:user-defined meta:name="OVERHEIDop.versieInformatie"/>
  </office:meta>
</office:document-meta>
</file>