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loterbrug, Badhoevedorp - Uitvoeren groot onderhoud Sloterbru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groot onderhoud betreft o.a. het vervangen van de aandrijving en de besturing, het conserveren van stalen onderdelen, het verstevigen van de balansconstructie, het verwijderen van het brugwachtershuisje en het vervangen van de wachtplaatsen</text:p>
            <text:p text:style-name="common-al">Aanvrager: Gemeente Haarlemmermeer</text:p>
            <text:p text:style-name="common-al">Zaaknummer: OD2026-0041811</text:p>
            <text:p text:style-name="common-al">DSO nummer: 2026063000119</text:p>
            <text:p text:style-name="common-al">Ontvangstdatum aanvraag: 30-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36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1811</meta:user-defined>
    <meta:user-defined meta:name="DCTERMS.abstract">het uitvoeren van groot onderhoud aan de Sloterbrug</meta:user-defined>
    <dc:language>nl</dc:language>
    <meta:user-defined meta:name="OVERHEIDop.locatietype/OVERHEIDop.gebiedsmarkering">Vlak</meta:user-defined>
    <meta:user-defined meta:name="DC.title">Aanvraag vergunning ontvangen - Sloterbrug, Badhoevedorp - Uitvoeren groot onderhoud Sloterbrug</meta:user-defined>
    <meta:user-defined meta:name="DCTERMS.W3CDTF/DCTERMS.available">2026-08-20</meta:user-defined>
    <meta:user-defined meta:name="DCTERMS.W3CDTF/OVERHEIDop.jaargang">2026</meta:user-defined>
    <meta:user-defined meta:name="OVERHEIDop.publicationIssue">393694</meta:user-defined>
    <meta:user-defined meta:name="OVERHEIDop.GmbID/DC.identifier">gmb-2026-393694</meta:user-defined>
    <meta:user-defined meta:name="OVERHEIDop.versieInformatie"/>
  </office:meta>
</office:document-meta>
</file>