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 voor container plaatsen 23-10-2026 tot 06-11-2026 op locatie Houtsniphof 28, 5103KC Do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is een melding ontvangen waarvoor geen vergunningsplicht geldt voor de locatie Houtsniphof 28, 5103KC Dongen. De melding is geregistreerd onder zaaknummer Z2026-00001289. De melding betreft:</text:p>
            <text:p text:style-name="common-al">plaatsen van een container</text:p>
            <text:p text:style-name="common-al">Procedure</text:p>
            <text:p text:style-name="last-al">De activiteiten uit de melding zijn vergunningsvrij. U kunt om deze reden geen zienswijze of bezwaar indienen. Voor meer informatie kunt u contact opnemen via <text:a xlink:href="mailto:vergunningenhandhaving@dongen.nl" xlink:type="simple">vergunningenhandhaving@dongen.nl</text:a> onder vermelding van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9369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9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9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289</meta:user-defined>
    <meta:user-defined meta:name="DCTERMS.abstract">Houtsniphof 28, 5103KC Dongen</meta:user-defined>
    <dc:language>nl</dc:language>
    <meta:user-defined meta:name="OVERHEIDop.locatietype/OVERHEIDop.gebiedsmarkering">Punt</meta:user-defined>
    <meta:user-defined meta:name="DC.title">Ontvangst melding voor container plaatsen 23-10-2026 tot 06-11-2026 op locatie Houtsniphof 28, 5103KC Dong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92</meta:user-defined>
    <meta:user-defined meta:name="OVERHEIDop.GmbID/DC.identifier">gmb-2026-393692</meta:user-defined>
    <meta:user-defined meta:name="OVERHEIDop.versieInformatie"/>
  </office:meta>
</office:document-meta>
</file>