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drie entresolvloeren in een bedrijfsgebouw, Overvliet 2, 4  &amp; 28 te Utrecht, GU-Z2026-00606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vervliet 2, 4  &amp; 28 te Utrecht</text:p>
            <text:p text:style-name="common-al">GU-Z2026-0060678</text:p>
            <text:p text:style-name="common-al">Toelichting: het bouwen van drie entresolvloeren in een bedrijfsge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6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0678</meta:user-defined>
    <meta:user-defined meta:name="DCTERMS.abstract">Toelichting: het bouwen van drie entresolvloeren in een bedrijfsgebouw</meta:user-defined>
    <dc:language>nl</dc:language>
    <meta:user-defined meta:name="OVERHEIDop.locatietype/OVERHEIDop.gebiedsmarkering">Vlak</meta:user-defined>
    <meta:user-defined meta:name="DC.title">Verleende Omgevingsvergunning, het bouwen van drie entresolvloeren in een bedrijfsgebouw, Overvliet 2, 4  &amp; 28 te Utrecht, GU-Z2026-0060678</meta:user-defined>
    <meta:user-defined meta:name="OVERHEIDop.datumEindeReactietermijn">2026-09-29</meta:user-defined>
    <meta:user-defined meta:name="OVERHEIDop.terinzageleggingBG">https://jeleefomgeving.nl/inzien/002220647/0e01c0e5-6e3e-4b8c-93ce-c7b918d35d0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91</meta:user-defined>
    <meta:user-defined meta:name="OVERHEIDop.GmbID/DC.identifier">gmb-2026-393691</meta:user-defined>
    <meta:user-defined meta:name="OVERHEIDop.versieInformatie"/>
  </office:meta>
</office:document-meta>
</file>