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Jan Roeckplantsoen 10-01, 3902 ZL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Jan Roeckplantsoen 10-01, 3902 ZL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337, tijdelijk huisvesten van meerdere huishoudens van statushouders,</text:p>
            <text:p text:style-name="common-al">op het perceel: Jan Roeckplantsoen 10-01 te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36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37</meta:user-defined>
    <dc:language>nl</dc:language>
    <meta:user-defined meta:name="OVERHEIDop.locatietype/OVERHEIDop.gebiedsmarkering">Punt</meta:user-defined>
    <meta:user-defined meta:name="DC.title">Publicatie verleende vergunning Jan Roeckplantsoen 10-01, 3902 ZL in Veen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90</meta:user-defined>
    <meta:user-defined meta:name="OVERHEIDop.GmbID/DC.identifier">gmb-2026-393690</meta:user-defined>
    <meta:user-defined meta:name="OVERHEIDop.versieInformatie"/>
  </office:meta>
</office:document-meta>
</file>