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melding Avond Brass Concert op 4 september 2026 in Oentsj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Tytsjerksteradiel is geen vergunning of ontheffing (meer) nodig, maar geldt wel een meldingsplicht. Deze meldingen worden geplaatst op de evenementenkalender van de gemeente Tytsjerksteradiel.</text:p>
            <text:p text:style-name="common-al">Op 13 augustus 2026 is de volgende melding binnengekomen:</text:p>
            <text:p text:style-name="last-al">Oentsjerk, Pro Rege Ontmoetingskerk, Rengersweg 15 (bij mooi weer buiten, anders binnen) Avond Brass Concert op 4 september 2026 van 19.30 uur tot 21.3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39368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8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8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ytsjerksteradiel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TZ2026-001405</meta:user-defined>
    <meta:user-defined meta:name="DCTERMS.abstract">Avond Brass Concert op 4 september 2026 in Oentsjerk</meta:user-defined>
    <dc:language>nl</dc:language>
    <meta:user-defined meta:name="OVERHEIDop.locatietype/OVERHEIDop.gebiedsmarkering">Punt</meta:user-defined>
    <meta:user-defined meta:name="DC.title">Gemeente Tytsjerksteradiel - melding Avond Brass Concert op 4 september 2026 in Oentsjer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86</meta:user-defined>
    <meta:user-defined meta:name="OVERHEIDop.GmbID/DC.identifier">gmb-2026-393686</meta:user-defined>
    <meta:user-defined meta:name="OVERHEIDop.versieInformatie"/>
  </office:meta>
</office:document-meta>
</file>