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tijdelijk afwijken van de regels in het omgevingsplan ten behoeve van een 2-daags muziekfestival, op de locatie: Nicolaasplein te Zoetermeer (kadastraal bekend ZTM00 C 691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Zoetermeer heeft op 18 augustus 2026 een besluit verzonden op de aanvraag met zaaknummer 2026-076606 voor het tijdelijk afwijken van regels in het omgevingsplan ten behoeve van een 2-daags muziekfestival op de locatie: Nicolaasplein te Zoetermeer (kadastraal bekend ZTM00 C 6915)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368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076606</meta:user-defined>
    <meta:user-defined meta:name="DCTERMS.abstract">het afwijken van regels in het omgevingsplan ten behoeve van een 2-daags muziekfestival</meta:user-defined>
    <dc:language>nl</dc:language>
    <meta:user-defined meta:name="DC.title">Kennisgeving besluit omgevingsvergunning voor het tijdelijk afwijken van de regels in het omgevingsplan ten behoeve van een 2-daags muziekfestival, op de locatie: Nicolaasplein te Zoetermeer (kadastraal bekend ZTM00 C 6915)</meta:user-defined>
    <meta:user-defined meta:name="OVERHEIDop.locatietype/OVERHEIDop.gebiedsmarkering">GeometrieRef</meta:user-defined>
    <meta:user-defined meta:name="DCTERMS.W3CDTF/DCTERMS.available">2026-08-20</meta:user-defined>
    <meta:user-defined meta:name="DCTERMS.W3CDTF/OVERHEIDop.jaargang">2026</meta:user-defined>
    <meta:user-defined meta:name="OVERHEIDop.externeBijlage">Afwijkvergunning|exb-2026-29428</meta:user-defined>
    <meta:user-defined meta:name="OVERHEIDop.publicationIssue">393685</meta:user-defined>
    <meta:user-defined meta:name="OVERHEIDop.GmbID/DC.identifier">gmb-2026-393685</meta:user-defined>
    <meta:user-defined meta:name="OVERHEIDop.versieInformatie"/>
  </office:meta>
</office:document-meta>
</file>