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dakterras aan de Dr. Bearda Bakkerstraat 48, 8923 ER Leeuwarden (OV-2026-039272)</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een dakterras aan de Dr. Bearda Bakkerstraat 48, 8923 ER Leeuwarden. Bij ons geregistreerd onder kenmerk: OV-2026-039272.</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8-08-2026. De gemeente Leeuwarden neemt daarover waarschijnlijk voor 13-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368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8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8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272</meta:user-defined>
    <dc:language>nl</dc:language>
    <meta:user-defined meta:name="OVERHEIDop.locatietype/OVERHEIDop.gebiedsmarkering">Punt</meta:user-defined>
    <meta:user-defined meta:name="DC.title">Aanvraag omgevingsvergunning voor het realiseren van een dakterras aan de Dr. Bearda Bakkerstraat 48, 8923 ER Leeuwarden (OV-2026-039272)</meta:user-defined>
    <meta:user-defined meta:name="DCTERMS.W3CDTF/DCTERMS.available">2026-08-20</meta:user-defined>
    <meta:user-defined meta:name="DCTERMS.W3CDTF/OVERHEIDop.jaargang">2026</meta:user-defined>
    <meta:user-defined meta:name="OVERHEIDop.publicationIssue">393683</meta:user-defined>
    <meta:user-defined meta:name="OVERHEIDop.GmbID/DC.identifier">gmb-2026-393683</meta:user-defined>
    <meta:user-defined meta:name="OVERHEIDop.versieInformatie"/>
  </office:meta>
</office:document-meta>
</file>