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– ten hoogte van Kennedylaan 10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  Behandelen, regelen en meten van aardgas</text:p>
            <text:p text:style-name="common-al">Locatie:  Ten hoogte van Kennedylaan 10, 5466 AA Veghel</text:p>
            <text:p text:style-name="common-al">DSO-kenmerk:  2026071600481</text:p>
            <text:p text:style-name="common-al">Zaaknummer:  Z/511114</text:p>
            <text:p text:style-name="common-al">Datum ontvangen:  16 juli 2026</text:p>
            <text:p text:style-name="last-al">Tegen deze melding kan geen bezwaar worden gemaa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36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14</meta:user-defined>
    <dc:language>nl</dc:language>
    <meta:user-defined meta:name="OVERHEIDop.locatietype/OVERHEIDop.gebiedsmarkering">Adres</meta:user-defined>
    <meta:user-defined meta:name="DC.title">Gemeente Meierijstad - Melding Besluit activiteiten leefomgeving (Bal) – ten hoogte van Kennedylaan 10 Vegh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82</meta:user-defined>
    <meta:user-defined meta:name="OVERHEIDop.GmbID/DC.identifier">gmb-2026-393682</meta:user-defined>
    <meta:user-defined meta:name="OVERHEIDop.versieInformatie"/>
  </office:meta>
</office:document-meta>
</file>