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mechanisch en thermisch bewerken van metalen, Sanjesfjild 7, Oen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entsjerk</text:p>
            <text:p text:style-name="common-al">Gemeente Tytsjerksteradiel heeft een melding Besluit activiteiten leefomgeving ontvangen voor solderen van metalen, Sanjesfjild 7, Oentsjerk</text:p>
            <text:p text:style-name="common-al">Zaaknummer: TZ2026-001749</text:p>
            <text:p text:style-name="common-al">Zaakadres: Sanjesfjild 7, Oentsjerk</text:p>
            <text:p text:style-name="common-al">Omschrijving: mechanisch en thermisch bewerken van metalen</text:p>
            <text:p text:style-name="common-al">Datum ontvangst: 14-07-2026</text:p>
            <text:p text:style-name="common-al">Tegen deze melding kan geen bezwaarschrift worden ingediend. De ondernemer moet zich houden aan de voorschriften uit het Activiteitenbesluit.</text:p>
            <text:p text:style-name="common-al">U kunt de melding inzien tijdens kantooruren tot 6 weken na de datum van publicatie. Neem hiervoor contact op met het klantcontactcentru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36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Tytsjerksteradiel - ontvangen melding BAL, mechanisch en thermisch bewerken van metalen, Sanjesfjild 7, Oentsj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680</meta:user-defined>
    <meta:user-defined meta:name="OVERHEIDop.GmbID/DC.identifier">gmb-2026-393680</meta:user-defined>
    <meta:user-defined meta:name="OVERHEIDop.versieInformatie"/>
  </office:meta>
</office:document-meta>
</file>