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verleend voor een Tapontheffing ( Alcoholwet) tentfeest kermis Afferden d.d. 25-09-2026 t/m 29-09-2026 in het Heijmanspark in Afferden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apontheffing ( Alcoholwet) voor tentfeest kermis Afferden d.d. 25-09-2026 t/m 29-09-2026</text:p>
            <text:p text:style-name="common-al">· Besluitdatum: 17 augustus 2026</text:p>
            <text:p text:style-name="common-al">· Locatie: Heijmanspark, Afferden L</text:p>
            <text:p text:style-name="common-al">· Zaaknummer: Z2026-00000366</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 </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 </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936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66</meta:user-defined>
    <meta:user-defined meta:name="DCTERMS.abstract">Tapontheffing ( Alcoholwet) verleend voor het tentfeest kermis Afferden d.d. 25-09-2026 t/m 29-09-2026 in het Heijmanspark in Afferden L.</meta:user-defined>
    <dc:language>nl</dc:language>
    <meta:user-defined meta:name="OVERHEIDop.locatietype/OVERHEIDop.gebiedsmarkering">Vlak</meta:user-defined>
    <meta:user-defined meta:name="DC.title">APV-ontheffing verleend voor een Tapontheffing ( Alcoholwet) tentfeest kermis Afferden d.d. 25-09-2026 t/m 29-09-2026 in het Heijmanspark in Afferden L.</meta:user-defined>
    <meta:user-defined meta:name="DCTERMS.W3CDTF/DCTERMS.available">2026-08-20</meta:user-defined>
    <meta:user-defined meta:name="DCTERMS.W3CDTF/OVERHEIDop.jaargang">2026</meta:user-defined>
    <meta:user-defined meta:name="OVERHEIDop.publicationIssue">393679</meta:user-defined>
    <meta:user-defined meta:name="OVERHEIDop.GmbID/DC.identifier">gmb-2026-393679</meta:user-defined>
    <meta:user-defined meta:name="OVERHEIDop.versieInformatie"/>
  </office:meta>
</office:document-meta>
</file>