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6iff5f17d0-2b88-4129-8fe5-b886b01bbbf2.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text:list-style style:name="id1-3-2-2-1-17-3">
      <text:list-level-style-bullet text:bullet-char="•" text:level="1">
        <style:list-level-properties text:min-label-width="10mm"/>
      </text:list-level-style-bullet>
    </text:list-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1-26-2">
      <text:list-level-style-bullet text:bullet-char="•" text:level="1">
        <style:list-level-properties text:min-label-width="10mm"/>
      </text:list-level-style-bullet>
    </text:list-style>
    <text:list-style style:name="id1-3-2-2-1-26-3">
      <text:list-level-style-bullet text:bullet-char="•" text:level="1">
        <style:list-level-properties text:min-label-width="10mm"/>
      </text:list-level-style-bullet>
    </text:list-style>
    <text:list-style style:name="id1-3-2-2-1-26-4">
      <text:list-level-style-bullet text:bullet-char="•" text:level="1">
        <style:list-level-properties text:min-label-width="10mm"/>
      </text:list-level-style-bullet>
    </text:list-style>
    <text:list-style style:name="id1-3-2-2-1-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Nr. 1396468, Boekelermeer, instellen fietsstroken en opheffen parkeerverbod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Besluit tot het instellen van fietsstroken en het opheffen van parkeerverboden op bedrijventerrein Boekelermeer.</text:p>
            <text:p text:style-name="tussenkopcur">Bevoegdheid</text:p>
            <text:p text:style-name="common-al">Op grond van artikel 18 eerste lid onder d van de Wegenverkeerswet 1994 is het college van burgemeesters en wethouders van de gemeente Alkmaar bevoegd dit verkeersbesluit te nemen. Op 3 juli 2017 is deze bevoegdheid door het college van burgemeester en wethouders gemandateerd aan de unitmanager Ruimtelijke ontwikkeling en economie. Op 11 maart 2025 is het ondermandaat/ondervolmacht/ondermachtiging in werking getreden van medewerker teamleider Verkeer en vervoer door Unitmanager Ruimtelijke Ontwikkeling en Economie.</text:p>
            <text:p text:style-name="tussenkopcur">Overwegingen ten aanzien van het besluit </text:p>
            <text:p text:style-name="tussenkopcur">Besluitverplichting</text:p>
            <text:p text:style-name="common-al">Op grond van artikel 15 van de Wegenverkeerswet 1994 dient er in de volgende gevallen een verkeersbesluit te worden genomen:</text:p>
            <text:list text:style-name="id1-3-2-2-1-8">
              <text:list-item text:style-override="id1-3-2-2-1-8-1">
                <text:number>1.</text:number>
                <text:p text:style-name="al">De plaatsing of verwijdering van verkeerstekens, en onderborden (opgenomen in artikel 12 van het Besluit administratieve bepalingen inzake het wegverkeer), voor zover daardoor een gebod of verbod ontstaat of wordt gewijzigd.</text:p>
              </text:list-item>
              <text:list-item text:style-override="id1-3-2-2-1-8-2">
                <text:number>2.</text:number>
                <text:p text:style-name="al">Maatregelen op of aan de weg tot een wijziging van de inrichting van de weg of het aanbrengen of verwijderen van voorzieningen ter regeling van het verkeer, indien de maatregelen leiden tot een beperking of uitbreiding van het aantal categorieën weggebruikers dan van een weg of weggedeelte gebruik kan maken.</text:p>
              </text:list-item>
            </text:list>
            <text:p text:style-name="common-al">Artikel 12 van het Besluit Administratieve Bepalingen inzake het Wegverkeer geeft aan dat de in dit besluit genoemde plaatsing of verwijdering van borden opgenomen in het RVV 1990, moet geschieden krachtens een verkeersbesluit.</text:p>
            <text:p text:style-name="tussenkopcur">Procedure</text:p>
            <text:p text:style-name="common-al">Conform artikel 24 van het Besluit Administratieve Bepalingen inzake het Wegverkeer, is er overleg geweest met de, namens de korpschef van de Nationale politie, gemandateerde Verkeersadviseur van de Eenheid Noord-Holland. Deze heeft een positief advies afgegeven.</text:p>
            <text:p text:style-name="tussenkopcur">Motivering van de maatregel</text:p>
            <text:p text:style-name="common-al">Bedrijventerrein Boekelermeer is de afgelopen jaren gefaseerd ontwikkeld. De hoofdwegenstructuur is inmiddels vrijwel volledig gerealiseerd. Het grootste deel van de wegen binnen het gebied heeft een maximumsnelheid van 50 km/uur en is voorzien van kantmarkeringen die momenteel als suggestiestroken functioneren.</text:p>
            <text:p text:style-name="common-al">In de huidige situatie is parkeren op deze suggestiestroken juridisch toegestaan. In de praktijk leidt dit regelmatig tot geparkeerde voertuigen op de stroken, waardoor fietsers worden gedwongen uit te wijken naar de rijbaan. Dit vermindert de herkenbaarheid van de fietsvoorzieningen, belemmert de doorstroming en leidt tot verkeersonveilige situaties.</text:p>
            <text:p text:style-name="common-al">Om de positie van de fietser duidelijker vast te leggen en de verkeersveiligheid te verbeteren, worden de bestaande suggestiestroken geformaliseerd tot fietsstroken door het aanbrengen van fietssymbolen overeenkomstig het Reglement verkeersregels en verkeerstekens 1990 (RVV 1990). Op fietsstroken geldt een parkeerverbod, waardoor de stroken vrij blijven voor fietsverkeer.</text:p>
            <text:p text:style-name="common-al">Daarnaast worden op een aantal wegen waar momenteel nog geen fietsvoorzieningen aanwezig zijn nieuwe fietsstroken aangelegd. Dit betreft:</text:p>
            <text:list text:style-name="id1-3-2-2-1-17">
              <text:list-item text:style-override="id1-3-2-2-1-17-1">
                <text:number>•</text:number>
                <text:p text:style-name="al">Zirkoonstraat;</text:p>
              </text:list-item>
              <text:list-item text:style-override="id1-3-2-2-1-17-2">
                <text:number>•</text:number>
                <text:p text:style-name="al">Boekelerdijk;</text:p>
              </text:list-item>
              <text:list-item text:style-override="id1-3-2-2-1-17-3">
                <text:number>•</text:number>
                <text:p text:style-name="al">Aventurijnstraat.</text:p>
              </text:list-item>
            </text:list>
            <text:p text:style-name="common-al">Ook wordt bij de toekomstige verbinding tussen de Diamantweg en de Fluorietweg, ter hoogte van de reeds aangelegde rotonde, direct voorzien in de aanleg van fietsstroken, zodat een uniforme en verkeersveilige inrichting van het wegennet ontstaat.</text:p>
            <text:p text:style-name="common-al">De fietssymbolen worden met tussenafstanden van circa 50 tot 100 meter aangebracht en na iedere kruising herhaald, zodat de status van de fietsstrook voor alle weggebruikers duidelijk herkenbaar is.</text:p>
            <text:p text:style-name="common-al">De nieuw aan te leggen fietsstroken op de Diamantweg worden uitgevoerd met een breedte van 2,00 meter en uitgevoerd in rood asfalt.</text:p>
            <text:p text:style-name="common-al">De nieuwe fietsstroken op de Zirkoonstraat, Boekelerdijk en Aventurijnstraat worden uitgevoerd met een breedte van 2,00 meter. Vanwege de bestaande inrichting worden deze niet uitgevoerd in rood asfalt, maar door middel van markering en fietssymbolen duidelijk als fietsstrook herkenbaar gemaakt.</text:p>
            <text:p text:style-name="common-al">Doordat de bestaande suggestiestroken worden omgezet naar fietsstroken, vervalt de noodzaak van de aanwezige parkeerverbodsborden op locaties waar deze uitsluitend dienden om parkeren op de stroken tegen te gaan. Deze borden worden daarom verwijderd.</text:p>
            <text:p text:style-name="common-al">Daarnaast worden ter hoogte van de kruisingen Diamantweg–Zirkoonstraat en Diamantweg–Olivijnstraat de verkeersborden G11 (verplicht fietspad) geplaatst, zodat de bestaande en nieuwe fietsverbindingen juridisch correct worden aangeduid.</text:p>
            <text:p text:style-name="tussenkopcur">Belangenafweging en participatie</text:p>
            <text:p text:style-name="common-al">Van de in artikel 2, eerste en tweede lid, van de Wegenverkeerswet 1994 genoemde belangen, liggen de volgende belangen ten grondslag aan dit besluit:</text:p>
            <text:list text:style-name="id1-3-2-2-1-26">
              <text:list-item text:style-override="id1-3-2-2-1-26-1">
                <text:number>•</text:number>
                <text:p text:style-name="al">het verzekeren van de veiligheid op de weg;</text:p>
              </text:list-item>
              <text:list-item text:style-override="id1-3-2-2-1-26-2">
                <text:number>•</text:number>
                <text:p text:style-name="al">het beschermen van weggebruikers en passagiers;</text:p>
              </text:list-item>
              <text:list-item text:style-override="id1-3-2-2-1-26-3">
                <text:number>•</text:number>
                <text:p text:style-name="al">het in stand houden van de weg en het waarborgen van de bruikbaarheid daarvan;</text:p>
              </text:list-item>
              <text:list-item text:style-override="id1-3-2-2-1-26-4">
                <text:number>•</text:number>
                <text:p text:style-name="al">het zoveel mogelijk waarborgen van de vrijheid van het verkeer.</text:p>
              </text:list-item>
            </text:list>
            <text:p text:style-name="common-al">Door het instellen van fietsstroken wordt de positie van de fietser verduidelijkt, wordt ongewenst parkeren op de fietsvoorzieningen voorkomen en wordt de verkeersveiligheid en de doorstroming voor het fietsverkeer verbeterd.</text:p>
            <text:p text:style-name="common-al">Bij het nemen van dit besluit zijn de belangen van alle weggebruikers zorgvuldig tegen elkaar afgewogen.</text:p>
            <text:p text:style-name="common-al">Het parkeerverbod dat ontstaat op de fietsstroken beperkt de mogelijkheden om langs de rijbaan te parkeren. Daar staat tegenover dat het bedrijventerrein grotendeels beschikt over parkeren op eigen terrein of in daarvoor ingerichte parkeervoorzieningen. De beperking van de parkeermogelijkheden wordt daarom als beperkt beschouwd.</text:p>
            <text:p text:style-name="common-al">Daartegenover staat een aanzienlijke verbetering van de verkeersveiligheid en de bruikbaarheid van de fietsvoorzieningen. De belangen van de verkeersveiligheid en een goede doorstroming van het fietsverkeer wegen in dit geval zwaarder dan het beperkte verlies aan parkeermogelijkheden.</text:p>
            <text:p text:style-name="common-al"/>
            <text:p text:style-name="tussenkopcur">Besluiten</text:p>
            <text:p text:style-name="common-al">Op grond van bovenstaande overwegingen is de gemeente tot het besluit gekomen om:</text:p>
            <text:list text:style-name="id1-3-2-2-1-34">
              <text:list-item text:style-override="id1-3-2-2-1-34-1">
                <text:number>1.</text:number>
                <text:p text:style-name="al">de bestaande suggestiestroken op de wegen binnen bedrijventerrein Boekelermeer aan te wijzen als fietsstroken door het aanbrengen van fietssymbolen als bedoeld in artikel 1 van het RVV 1990;</text:p>
              </text:list-item>
              <text:list-item text:style-override="id1-3-2-2-1-34-2">
                <text:number>2.</text:number>
                <text:p text:style-name="al">fietsstroken aan te leggen op de Zirkoonstraat, Boekelerdijk, Aventurijnstraat en het nog te realiseren wegvak tussen de Diamantweg en de Fluorietweg door het aanbrengen van fietssymbolen als bedoeld in artikel 1 van het RVV 1990;</text:p>
              </text:list-item>
              <text:list-item text:style-override="id1-3-2-2-1-34-3">
                <text:number>3.</text:number>
                <text:p text:style-name="al">de parkeerverboden op te heffen op de locaties waar de fietsstroken worden ingesteld door het verwijderen van de borden E1 van bijlage I van het RVV 1990;</text:p>
              </text:list-item>
              <text:list-item text:style-override="id1-3-2-2-1-34-4">
                <text:number>4.</text:number>
                <text:p text:style-name="al">de vrijliggende paden ter hoogte van de kruisingen Diamantweg-Zirkoonstraat, Diamantweg-Olivijnstraat en Smaragdweg-Toermalijnstraat aan te wijzen als fietspad door het plaatsen van de borden G11 van bijlage I van het RVV 1990; </text:p>
              </text:list-item>
              <text:list-item text:style-override="id1-3-2-2-1-34-5">
                <text:number>5.</text:number>
                <text:p text:style-name="al">de verkeerstekens aan te brengen zoals aangegeven op de bij dit besluit behorende situatietekening.</text:p>
              </text:list-item>
            </text:list>
            <text:p text:style-name="common-al"/>
            <text:p text:style-name="tussenkopcur">Communicatie</text:p>
            <text:p text:style-name="last-al"/>
            <text:p text:style-name="tekst_bottom"/>
          </text:section>
        </text:section>
        <text:section text:name="regeling-sluiting_id1-3-2-3" text:style-name="regeling-sluiting">
          <text:section text:name="ondertekening_id1-3-2-3-1">
            <text:p><text:span text:style-name="functie">Het verkeersbesluit is voor eenieder in te zien via www.officielebekendmakingen.nl/staatscourant.</text:span></text:p>
            <text:p><text:span text:style-name="functie">Alkmaar, 20 augustus 2026 </text:span></text:p>
            <text:p><text:span text:style-name="functie">Teamleider Verkeer en Vormgeving</text:span></text:p>
            <text:p><text:span text:style-name="functie">Vakgroep Verkeer</text:span></text:p>
            <text:p><text:span text:style-name="functie"/></text:p>
            <text:p><text:span text:style-name="functie">Bella Pover</text:span></text:p>
          </text:section>
        </text:section>
        <text:section text:name="bezwaarschrift_id1-3-2-4" text:style-name="bezwaarschrift">
          <text:p text:style-name="bezwaarschrift_top"/>
          <text:p text:style-name="bezwaarschrift_al">Bezwaarmogelijkheid</text:p>
          <text:p text:style-name="bezwaarschrift_al">Belanghebbenden kunnen tegen dit besluit binnen zes weken na de datum van publicatie een gemotiveerd bezwaarschrift indienen bij het college van burgemeester en wethouders, Postbus 53, 1800 BC ALKMAAR.</text:p>
          <text:p text:style-name="bezwaarschrift_al">Als u op de uitspraak in bezwaar niet kunt wachten en snel een voorlopige maatregel nodig is, kunt u de rechter daar om verzoeken. Dat verzoek moet u richten tot de voorzieningenrechter van de rechtbank Alkmaar, sector bestuursrecht, Postbus 251, 1800 BG ALKMAAR. Dit kan alleen als u het bezwaarschrift al bij het college van burgemeester en wethouders hebt ingediend. Met uw verzoek aan de voorzieningenrechter van de rechtbank moet u een kopie van uw bezwaarschrift meesturen. Als u van deze mogelijkheid gebruik maakt, wordt u griffierecht berekend.</text:p>
          <text:p text:style-name="bezwaarschrift_al"/>
          <text:p text:style-name="tussenkopcur">Bijlage</text:p>
          <text:p text:style-name="bezwaarschrift_al">
          <draw:frame><draw:text-box><text:section text:name="plaatje_id1-3-2-4-6-1" text:style-name="plaatje">
            <text:p text:style-name="illustratie_id1-3-2-4-6-1-1"><draw:frame draw:style-name="illustratie_id1-3-2-4-6-1-1" text:anchor-type="paragraph" svg:width="150mm" svg:height="210mm"><draw:image xlink:href="Pictures/Picture6iff5f17d0-2b88-4129-8fe5-b886b01bbbf2.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9367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7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7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kmaar</meta:user-defined>
    <meta:user-defined meta:name="OVERHEID.Gemeente/OVERHEID.authority">Alkmaar</meta:user-defined>
    <meta:user-defined meta:name="OVERHEID.Informatietype/DC.type">officiële publicatie</meta:user-defined>
    <meta:user-defined meta:name="OVERHEIDop.Rubriek/DC.type">verkeersbesluit of -mededeling</meta:user-defined>
    <meta:user-defined meta:name="OVERHEID.Gemeente/DCTERMS.publisher">Alkmaa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Alkmaar - instellen fietsstroken en opheffen parkeerverboden - Boekelermeer</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1396468</meta:user-defined>
    <meta:user-defined meta:name="OVERHEIDop.verkeersbordcode">E1</meta:user-defined>
    <meta:user-defined meta:name="OVERHEIDop.verkeersbordcode">WM6</meta:user-defined>
    <dc:language>nl</dc:language>
    <meta:user-defined meta:name="OVERHEIDop.locatietype/OVERHEIDop.gebiedsmarkering">Vlak</meta:user-defined>
    <meta:user-defined meta:name="DC.title">Nr. 1396468, Boekelermeer, instellen fietsstroken en opheffen parkeerverboden</meta:user-defined>
    <meta:user-defined meta:name="DCTERMS.W3CDTF/DCTERMS.available">2026-08-20</meta:user-defined>
    <meta:user-defined meta:name="OVERHEIDop.externeBijlage">Politie-advies|exb-2026-29426</meta:user-defined>
    <meta:user-defined meta:name="DCTERMS.W3CDTF/OVERHEIDop.jaargang">2026</meta:user-defined>
    <meta:user-defined meta:name="OVERHEIDop.publicationIssue">393676</meta:user-defined>
    <meta:user-defined meta:name="OVERHEIDop.GmbID/DC.identifier">gmb-2026-393676</meta:user-defined>
    <meta:user-defined meta:name="OVERHEIDop.versieInformatie"/>
  </office:meta>
</office:document-meta>
</file>