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208047105i9eacf2c5-d3db-410c-a028-09f3315b79c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office:automatic-styles>
  <office:body>
    <office:text>
      <text:p text:style-name="new_page_staatscourant"/>
      <text:p text:style-name="single-kop-titel">Verlaging maximumsnelheid naar 50 km/uur bij verkeerslicht Verlengde Tuurluur / Oosteinde te Waarder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Onderwerp: Verkeersbesluit voor verlaging van de maximumsnelheid naar 50 km/uur bij verkeerslicht Verlengde Tuurluur / Oosteinde te Waarder</text:p>
            <text:p text:style-name="common-al"/>
            <text:p text:style-name="common-al">BURGEMEESTER EN WETHOUDERS VAN GEMEENTE BODEGRAVEN-REEUWIJK,</text:p>
            <text:p text:style-name="common-al">
            <text:span text:style-name="nadrukvet">Bevoegdheid</text:span>
          </text:p>
            <text:p text:style-name="common-al">Op grond van artikel 18, eerste lid, onder d, van de Wegenverkeerswet 1994 is het college van burgemeester en wethouders (verder: het college) bevoegd dit verkeersbesluit te nemen.</text:p>
            <text:p text:style-name="common-al">
            <text:span text:style-name="nadrukondlijn">Gelet op het juridisch kader</text:span>
          </text:p>
            <text:list text:style-name="id1-3-2-2-1-8">
              <text:list-item text:style-override="id1-3-2-2-1-8-1">
                <text:number>•</text:number>
                <text:p text:style-name="al">De Wegenverkeerswet 1994 (WVW 1994);</text:p>
              </text:list-item>
              <text:list-item text:style-override="id1-3-2-2-1-8-2">
                <text:number>•</text:number>
                <text:p text:style-name="al">Het Besluit Administratieve Bepalingen inzake het Wegverkeer (BABW);</text:p>
              </text:list-item>
              <text:list-item text:style-override="id1-3-2-2-1-8-3">
                <text:number>•</text:number>
                <text:p text:style-name="al">Het Reglement Verkeersregels en Verkeerstekens 1990 (RVV 1990);</text:p>
              </text:list-item>
              <text:list-item text:style-override="id1-3-2-2-1-8-4">
                <text:number>•</text:number>
                <text:p text:style-name="al">Algemeen Mandaatbesluit gemeente Bodegraven-Reeuwijk;</text:p>
              </text:list-item>
            </text:list>
            <text:p text:style-name="common-al"/>
            <text:p text:style-name="common-al">OVERWEGINGEN TEN AANZIEN VAN HET BESLUIT</text:p>
            <text:p text:style-name="common-al">Over de jaren heeft de gemeente meldingen gehad over de oversteekbaarheid en de werking van het verkeerslicht op het kruispunt Verlengde Tuurluur en Oosteinde in Waarder. Om de veiligheid op het kruispunt te verbeteren en een soepelere werking de verkeerslichtenregeling te maken is het gewenst om lokaal de snelheid te verlagen naar 50 km/uur.  </text:p>
            <text:p text:style-name="common-al"/>
            <text:p text:style-name="common-al">
            <text:span text:style-name="nadrukvet">Vereiste van het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Uit het oogpunt van de doelstellingen als bedoeld in artikel 2 WVW</text:p>
            <text:list text:style-name="id1-3-2-2-1-17">
              <text:list-item text:style-override="id1-3-2-2-1-17-1">
                <text:number>•</text:number>
                <text:p text:style-name="al">(lid 1a) het verzekeren van de veiligheid op de weg;</text:p>
              </text:list-item>
              <text:list-item text:style-override="id1-3-2-2-1-17-2">
                <text:number>•</text:number>
                <text:p text:style-name="al">(lid 1b) het beschermen van de weggebruikers en passagiers;</text:p>
              </text:list-item>
            </text:list>
            <text:p text:style-name="common-al">is het gewenst om tussen de 150 en 250 meter voor en na het kruispunt Verlengde Tuurluur / Oosteinde met verkeerslicht de maximumsnelheid te verlagen naar 50 km/uur en de wegen te voorzien van het verkeersborden A1 ‘50’ en A2 ‘50’ van bijlage I van het Regelement Verkeersregels en Verkeerstekens 1990.</text:p>
            <text:p text:style-name="common-al">
            <text:span text:style-name="nadrukvet">Motivering</text:span>
          </text:p>
            <text:p text:style-name="common-al">
            <text:span text:style-name="nadrukondlijn">Algemeen</text:span>
          </text:p>
            <text:p text:style-name="common-al">De Verlengde Tuurluur is een gebiedsontsluitingsweg 80 km/uur. Deze weg kruist met het Oosteinde, een erftoegangsweg 60 km/uur. Het verkeer op het Oosteinde is lokaal of beperkt doorgaand fietsverkeer. Hierdoor wordt niet consistent overgestoken. De Verlengde Tuurluur heeft geen snelheidsverlaging bij het kruispunt. Dit heeft als gevolg dat in de verkeerslichtenregeling rekening moet worden gehouden met een grotere veiligheidsmarge vanwege de langere remweg op grotere snelheid.</text:p>
            <text:p text:style-name="common-al">In de afgelopen jaren heeft de gemeente meldingen ontvangen over de regeling van de verkeerslichten. Voornamelijk het lange wachten vanaf de richtingen Oosteinde is een ergernis. Dit veroorzaakt ook roodlichtnegatie. </text:p>
            <text:p text:style-name="common-al">Tegelijkertijd is het benaderen van een kruispunt met 80 km/uur een groot veiligheidsrisico. De kans op een ongeval en de gevolgen ervan zijn significant hoger dan bij een lagere snelheid. Binnen de richtlijnen ‘Basiskenmerken kruispunten en rotondes’ wordt bij kruispunten met verkeerslichten buiten de bebouwde kom snelheidsbeheersing benoemd: bij voorkeur wel. Ook is het landelijk gebruikelijk om de snelheid te verlagen.</text:p>
            <text:p text:style-name="common-al">Na het kruispunt, richting Oudewater/Papekop, zit in de weg een flauwe verspringing. Deze wordt op hogere snelheid vaak verkeerd ingeschat. Wij kiezen om deze verspringing mee te nemen in de snelheidsverlaging, om de risico om van de weg te raken te verlagen. </text:p>
            <text:p text:style-name="common-al"/>
            <text:p text:style-name="common-al">
            <text:span text:style-name="nadrukondlijn">Belangenafweging</text:span>
          </text:p>
            <text:p text:style-name="common-al">Alleen doorgaand verkeer zal zich moeten aanpassen aan de snelheidsverlaging. Wij zien geen bijzondere of directe belanghebbenden voor dit verkeersbesluit.</text:p>
            <text:p text:style-name="common-al">In het algemeen is het treffen van een verkeersmaatregel een normale maatschappelijke ontwikkeling waarmee eenieder kan worden geconfronteerd en waarvan de nadelige gevolgen in beginsel voor rekening van betrokkenen behoren te blijven. Voor zover belanghebbenden nadelige gevolgen ondervinden van het verkeersbesluit zijn deze niet onevenredig in verhouding tot de met dit besluit te dienen doelen (artikel 3:4, lid 2, van de Algemene wet bestuursrecht.</text:p>
            <text:p text:style-name="common-al">
            <text:span text:style-name="nadrukondlijn">Advies politie</text:span>
          </text:p>
            <text:p text:style-name="common-al">Overeenkomstig met artikel 24 van het Besluit Administratieve Bepalingen inzake het wegverkeer is het verkeersbesluit ter advisering overhandigd aan (de gemachtigde van) de korpschef van het regionaal politiekorps Eenheid Den Haag. De politie heeft een positief advies uitgebracht.</text:p>
            <text:p text:style-name="common-al">De afstanden zijn op advies van minimaal 100 meter naar 150 meter gegaan om de mogelijk tot handhaving mogelijk te maken. Dit is gebaseerd op 3 keer het aantal meters tegenover de maximumsnelheid. </text:p>
            <text:p text:style-name="common-al">BESLUIT</text:p>
            <text:p text:style-name="common-al">Op grond van vorenstaande overwegingen besluit het college van burgemeester en wethouders van gemeente Bodegraven-Reeuwijk om:</text:p>
            <text:list text:style-name="id1-3-2-2-1-34">
              <text:list-item text:style-override="id1-3-2-2-1-34-1">
                <text:number>•</text:number>
                <text:p text:style-name="al">De maximumsnelheid te verlagen naar 50 km/uur binnen 150 tot 250 meter van het verkeerslicht;</text:p>
              </text:list-item>
              <text:list-item text:style-override="id1-3-2-2-1-34-2">
                <text:number>•</text:number>
                <text:p text:style-name="al">gelegen aan het kruispunt Verlengde Tuurluur / Oosteinde, buiten de bebouwde kom van Waarder, te voorzien van het verkeersborden A1 ‘50’ en A2 ‘50’ van bijlage I van het Regelement Verkeersregels en Verkeerstekens 1990.</text:p>
              </text:list-item>
            </text:list>
            <text:p text:style-name="common-al"/>
            <text:p text:style-name="common-al">Bodegraven, </text:p>
            <text:p text:style-name="common-al">Namens deze,</text:p>
            <text:p text:style-name="common-al">Team wegen en verkeer, Dhr. S. van Oosterhout</text:p>
            <text:p text:style-name="common-al"/>
            <text:p text:style-name="common-al">MEDEDELINGEN</text:p>
            <text:p text:style-name="common-al">
            <text:span text:style-name="nadrukvet">Bezwaar</text:span>
          </text:p>
            <text:p text:style-name="common-al">Op grond van de Algemene wet bestuursrecht kan iedereen wiens belang rechtstreeks bij een besluit is betrokken, hiertegen een met redenen omkleed bezwaarschrift indienen. Dit moet dan gebeuren binnen zes weken na de dag waarop burgemeester en wethouders het besluit heeft verzonden. Het bezwaarschrift dient te worden gericht aan burgemeester en wethouders, adres: Postbus 401, 2410 AK Bodegraven.</text:p>
            <text:p text:style-name="common-al"/>
            <text:p text:style-name="common-al">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het verzoek wordt een bedrag aan griffierecht geheven.</text:p>
            <text:p text:style-name="common-al"/>
            <text:p text:style-name="common-al"/>
            <text:p text:style-name="common-al">
            <text:span text:style-name="nadrukvet">Locatieafbeelding(en) </text:span>
          </text:p>
            <text:p text:style-name="last-al">
            <draw:frame><draw:text-box><text:section text:name="plaatje_id1-3-2-2-1-48-1" text:style-name="plaatje">
              <text:p text:style-name="illustratie_id1-3-2-2-1-48-1-1"><draw:frame draw:style-name="illustratie_id1-3-2-2-1-48-1-1" text:anchor-type="paragraph" svg:width="78.5mm" svg:height="106mm"><draw:image xlink:href="Pictures/afb1208047105i9eacf2c5-d3db-410c-a028-09f3315b79c8.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8-1-1" style:parent-style-name="Standard">
      <style:paragraph-properties style:line-spacing="0mm" style:text-autospace="none" ofo:line-height="0.001cm"/>
    </style:style>
    <style:style style:family="graphic" style:name="illustratie_id1-3-2-2-1-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9367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7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7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odegraven-Reeuwijk</meta:user-defined>
    <meta:user-defined meta:name="OVERHEID.Gemeente/OVERHEID.authority">Bodegraven-Reeuwijk</meta:user-defined>
    <meta:user-defined meta:name="OVERHEID.Informatietype/DC.type">officiële publicatie</meta:user-defined>
    <meta:user-defined meta:name="OVERHEIDop.Rubriek/DC.type">verkeersbesluit of -mededeling</meta:user-defined>
    <meta:user-defined meta:name="OVERHEID.Gemeente/DCTERMS.publisher">Bodegraven-Reeu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odegraven-Reeuwijk - Plaatselijke verlaging snelheid Verlengde Tuurluur ivm verkeerslicht - Verlengde Tuurluur - Oosteinde, Waarder</meta:user-defined>
    <meta:user-defined meta:name="OVERHEIDvb.Wegcategorie/OVERHEIDvb.wegcategorie">Gebiedsontsluitingsweg buit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bestuurders van een gelede vrachtwagen</meta:user-defined>
    <meta:user-defined meta:name="DCTERMS.abstract">Plaatselijke verlaging snelheid Verlengde Tuurluur ivm verkeerslicht</meta:user-defined>
    <meta:user-defined meta:name="OVERHEIDop.verkeersbordcode">A1</meta:user-defined>
    <meta:user-defined meta:name="OVERHEIDop.verkeersbordcode">A2</meta:user-defined>
    <dc:language>nl</dc:language>
    <meta:user-defined meta:name="OVERHEIDop.locatietype/OVERHEIDop.gebiedsmarkering">Lijn</meta:user-defined>
    <meta:user-defined meta:name="DC.title">Verlaging maximumsnelheid naar 50 km/uur bij verkeerslicht Verlengde Tuurluur / Oosteinde te Waarder</meta:user-defined>
    <meta:user-defined meta:name="DCTERMS.W3CDTF/DCTERMS.available">2026-08-20</meta:user-defined>
    <meta:user-defined meta:name="DCTERMS.W3CDTF/OVERHEIDop.jaargang">2026</meta:user-defined>
    <meta:user-defined meta:name="OVERHEIDop.publicationIssue">393673</meta:user-defined>
    <meta:user-defined meta:name="OVERHEIDop.GmbID/DC.identifier">gmb-2026-393673</meta:user-defined>
    <meta:user-defined meta:name="OVERHEIDop.versieInformatie"/>
  </office:meta>
</office:document-meta>
</file>