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De Wittenkade 3 1052A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één boom in de openbare ruimte is noodzakelijk vanwege de veiligheid</text:p>
            <text:p text:style-name="common-al">Zaakadres: De Wittenkade 3 1052AA Amsterdam</text:p>
            <text:p text:style-name="common-al">Datum ontvangst: 06-08-2026</text:p>
            <text:p text:style-name="common-al">Zaaknummer: Z2026-035167</text:p>
            <text:p text:style-name="common-al">DSO-nummer: 202608060018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67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5167</meta:user-defined>
    <meta:user-defined meta:name="DCTERMS.abstract">(KAP) SPOED het kappen van één boom in de openbare ruimte is noodzakelijk vanwege de veiligheid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De Wittenkade 3 1052AA Amsterdam</meta:user-defined>
    <meta:user-defined meta:name="OVERHEIDop.datumEindeReactietermijn">2026-09-30</meta:user-defined>
    <meta:user-defined meta:name="OVERHEIDop.terinzageleggingBG">https://mijnpublicaties.nl/Publicatie/0298ef87-ec73-46e0-57de-08def6b1bae5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72</meta:user-defined>
    <meta:user-defined meta:name="OVERHEIDop.GmbID/DC.identifier">gmb-2026-393672</meta:user-defined>
    <meta:user-defined meta:name="OVERHEIDop.versieInformatie"/>
  </office:meta>
</office:document-meta>
</file>