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verrichten van groot onderhoud aan 344 woningen, omgeving Maasplein in Utrecht, GU-Z2026-005808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geving Maasplein in Utrecht</text:p>
            <text:p text:style-name="common-al">GU-Z2026-0058086</text:p>
            <text:p text:style-name="common-al">Toelichting: het verrichten van groot onderhoud aan 344 woningen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9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367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7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7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58086</meta:user-defined>
    <meta:user-defined meta:name="DCTERMS.abstract">Toelichting: het verrichten van groot onderhoud aan 344 woningen</meta:user-defined>
    <dc:language>nl</dc:language>
    <meta:user-defined meta:name="OVERHEIDop.locatietype/OVERHEIDop.gebiedsmarkering">Vlak</meta:user-defined>
    <meta:user-defined meta:name="DC.title">Verleende Omgevingsvergunning, het verrichten van groot onderhoud aan 344 woningen, omgeving Maasplein in Utrecht, GU-Z2026-0058086</meta:user-defined>
    <meta:user-defined meta:name="OVERHEIDop.datumEindeReactietermijn">2026-09-29</meta:user-defined>
    <meta:user-defined meta:name="OVERHEIDop.terinzageleggingBG">https://jeleefomgeving.nl/inzien/002220647/0a96b4ba-0718-4936-b736-5bdbb8343055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70</meta:user-defined>
    <meta:user-defined meta:name="OVERHEIDop.GmbID/DC.identifier">gmb-2026-393670</meta:user-defined>
    <meta:user-defined meta:name="OVERHEIDop.versieInformatie"/>
  </office:meta>
</office:document-meta>
</file>