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gasopslag, aan Zwedenweg 6, 9601 ME Hooge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7 augustus 2026 de volgende aanvraag voor een Omgevingsvergunning, hebben ontvangen:</text:p>
            <text:p text:style-name="common-al">Zwedenweg 6, 9601 ME Hoogezand, het bouwen van een gasopslag,</text:p>
            <text:p text:style-name="common-al">De aanvraag is geregistreerd onder kenmerk Z2026-002157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936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57</meta:user-defined>
    <meta:user-defined meta:name="DCTERMS.abstract">Betreft: Aanvraag op locatie Zwedenweg 6, 9601 ME Hoogezand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voor het bouwen van een gasopslag, aan Zwedenweg 6, 9601 ME Hoogeza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63</meta:user-defined>
    <meta:user-defined meta:name="OVERHEIDop.GmbID/DC.identifier">gmb-2026-393663</meta:user-defined>
    <meta:user-defined meta:name="OVERHEIDop.versieInformatie"/>
  </office:meta>
</office:document-meta>
</file>