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dakkapel in het voordakvlak, Het Spui 7, 9613 CM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dakkapel in het voordakvlak aan Het Spui 7  te Meerstad , dossiernummer GRN-00039545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6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6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545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dakkapel in het voordakvlak, Het Spui 7, 9613 CM Meerstad</meta:user-defined>
    <meta:user-defined meta:name="OVERHEIDop.datumEindeReactietermijn">2026-09-29</meta:user-defined>
    <meta:user-defined meta:name="OVERHEIDop.terinzageleggingBG">https://groningen.lokalebekendmakingen.nl/case/1:9822:31071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1</meta:user-defined>
    <meta:user-defined meta:name="OVERHEIDop.GmbID/DC.identifier">gmb-2026-393661</meta:user-defined>
    <meta:user-defined meta:name="OVERHEIDop.versieInformatie"/>
  </office:meta>
</office:document-meta>
</file>