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19 september 2026, Kunstnacht - centrumstraten Nijmegen, Valkhof, Mariënburg en Waalplein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0-08-2026</text:p>
            <text:p text:style-name="common-al">
            <text:span text:style-name="nadrukvet">Omschrijving: </text:span>Evenementenvergunning (Centrumstraten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0766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22-06-2026</text:p>
            <text:p text:style-name="common-al">
            <text:span text:style-name="nadrukvet">Definitieve beschikking verzonden: </text:span>18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9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8 augustus 2026 tot en met 29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0766/ff1f02e7-0425-43dd-9229-38098c206d94.pdf" xlink:type="simple">https://besluitenapv.nijmegen.nl/ZD2600080766/ff1f02e7-0425-43dd-9229-38098c206d94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36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19 september 2026, Kunstnacht - centrumstraten Nijmegen, Valkhof, Mariënburg en Waalplein te Nijme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58</meta:user-defined>
    <meta:user-defined meta:name="OVERHEIDop.GmbID/DC.identifier">gmb-2026-393658</meta:user-defined>
    <meta:user-defined meta:name="OVERHEIDop.versieInformatie"/>
  </office:meta>
</office:document-meta>
</file>