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Haarlemmermeer, Ingetrokken aanvraag omgevingsvergunning, Populierenlaan 2 1161 SP Zwanenburg, Het plaatsen van een veranda achter de woning, Datum verzonden:18-08-2026, DSO-nummer: 2026042301203, Zaakunummer: 03941329632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ezwaar/beroep</text:span>
          </text:p>
            <text:p text:style-name="last-al">Het indienen van een bezwaar- en/of beroepschrift is hierbij niet van toepass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arlemmermeer</text:p>
            </table:table-cell>
            <table:table-cell office:value-type="string" table:style-name="header.C">
              <text:p text:style-name="headerright"><text:span text:style-name="nr">Nr. 393657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657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657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Haarlemmerme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arlemmermeer</meta:user-defined>
    <meta:user-defined meta:name="OVERHEID.Gemeente/OVERHEID.authority">Haarlemmerme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39413296329</meta:user-defined>
    <meta:user-defined meta:name="DCTERMS.abstract">Het plaatsen van een veranda achter de woning</meta:user-defined>
    <dc:language>nl</dc:language>
    <meta:user-defined meta:name="OVERHEIDop.locatietype/OVERHEIDop.gebiedsmarkering">Vlak</meta:user-defined>
    <meta:user-defined meta:name="DC.title">Gemeente Haarlemmermeer, Ingetrokken aanvraag omgevingsvergunning, Populierenlaan 2 1161 SP Zwanenburg, Het plaatsen van een veranda achter de woning, Datum verzonden:18-08-2026, DSO-nummer: 2026042301203, Zaakunummer: 039413296329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657</meta:user-defined>
    <meta:user-defined meta:name="OVERHEIDop.GmbID/DC.identifier">gmb-2026-393657</meta:user-defined>
    <meta:user-defined meta:name="OVERHEIDop.versieInformatie"/>
  </office:meta>
</office:document-meta>
</file>