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eiligheidsrisicogebied i84f71392-19f0-445c-9a3b-e6a2e75afdb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1-1-7-13">
      <text:list-level-style-bullet text:bullet-char="-" text:level="1">
        <style:list-level-properties text:min-label-width="10mm"/>
      </text:list-level-style-bullet>
    </text:list-style>
    <text:list-style style:name="id1-3-2-1-1-7-14">
      <text:list-level-style-bullet text:bullet-char="-" text:level="1">
        <style:list-level-properties text:min-label-width="10mm"/>
      </text:list-level-style-bullet>
    </text:list-style>
    <text:list-style style:name="id1-3-2-1-1-7-15">
      <text:list-level-style-bullet text:bullet-char="-" text:level="1">
        <style:list-level-properties text:min-label-width="10mm"/>
      </text:list-level-style-bullet>
    </text:list-style>
    <text:list-style style:name="id1-3-2-1-1-7-16">
      <text:list-level-style-bullet text:bullet-char="-" text:level="1">
        <style:list-level-properties text:min-label-width="10mm"/>
      </text:list-level-style-bullet>
    </text:list-style>
    <text:list-style style:name="id1-3-2-1-1-7-17">
      <text:list-level-style-bullet text:bullet-char="-" text:level="1">
        <style:list-level-properties text:min-label-width="10mm"/>
      </text:list-level-style-bullet>
    </text:list-style>
    <text:list-style style:name="id1-3-2-1-1-7-18">
      <text:list-level-style-bullet text:bullet-char="-" text:level="1">
        <style:list-level-properties text:min-label-width="10mm"/>
      </text:list-level-style-bullet>
    </text:list-style>
    <text:list-style style:name="id1-3-2-1-1-7-19">
      <text:list-level-style-bullet text:bullet-char="-" text:level="1">
        <style:list-level-properties text:min-label-width="10mm"/>
      </text:list-level-style-bullet>
    </text:list-style>
    <text:list-style style:name="id1-3-2-1-1-7-20">
      <text:list-level-style-bullet text:bullet-char="-" text:level="1">
        <style:list-level-properties text:min-label-width="10mm"/>
      </text:list-level-style-bullet>
    </text:list-style>
    <text:list-style style:name="id1-3-2-1-1-7-21">
      <text:list-level-style-bullet text:bullet-char="-" text:level="1">
        <style:list-level-properties text:min-label-width="10mm"/>
      </text:list-level-style-bullet>
    </text:list-style>
    <text:list-style style:name="id1-3-2-1-1-7-22">
      <text:list-level-style-bullet text:bullet-char="-" text:level="1">
        <style:list-level-properties text:min-label-width="10mm"/>
      </text:list-level-style-bullet>
    </text:list-style>
    <text:list-style style:name="id1-3-2-1-1-7-23">
      <text:list-level-style-bullet text:bullet-char="-" text:level="1">
        <style:list-level-properties text:min-label-width="10mm"/>
      </text:list-level-style-bullet>
    </text:list-style>
    <text:list-style style:name="id1-3-2-1-1-7-24">
      <text:list-level-style-bullet text:bullet-char="-" text:level="1">
        <style:list-level-properties text:min-label-width="10mm"/>
      </text:list-level-style-bullet>
    </text:list-style>
    <text:list-style style:name="id1-3-2-1-1-7-2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office:automatic-styles>
  <office:body>
    <office:text>
      <text:p text:style-name="new_page_staatscourant"/>
      <text:p text:style-name="single-kop-titel">Aanwijzingsbesluit ex artikel 2.6 van de Algemene Plaatselijke Verordening Amsterdam en artikel 151b Gemeentewet (Veiligheidsrisicogebied) in de gebieden K-buurt, H-buurt en het daartussen gelegen Nelson Mandelapark</text:p>
      <text:section text:name="regeling_id1-3-2" text:style-name="regeling">
        <text:section text:name="aanhef_id1-3-2-1" text:style-name="aanhef">
          <text:section text:name="preambule_id1-3-2-1-1" text:style-name="preambule">
            <text:p text:style-name="al">De burgemeester van Amsterdam,</text:p>
            <text:p text:style-name="al"/>
            <text:p text:style-name="al">Na beraadslaging in driehoeksverband met de Hoofdofficier van Justitie van het arrondissementsparket Amsterdam en de Politiechef van de Eenheid Amsterdam,</text:p>
            <text:p text:style-name="al"/>
            <text:p text:style-name="al">
            <text:span text:style-name="nadrukvet">
              <text:span text:style-name="nadrukondlijn">Overwegende dat:</text:span>
            </text:span>
          </text:p>
            <text:p text:style-name="al"/>
            <text:list text:style-name="id1-3-2-1-1-7">
              <text:list-item text:style-override="id1-3-2-1-1-7-1">
                <text:number>-</text:number>
                <text:p text:style-name="al">De openbare orde in de periode van 1 juni 2026 tot 4 augustus 2026 ernstig is verstoord door een reeks vuurwapen gerelateerde incidenten, waarbij in totaal achttien vuurwapen gerelateerde incidenten hebben plaatsgevonden in Amsterdam-Zuidoost.</text:p>
              </text:list-item>
              <text:list-item text:style-override="id1-3-2-1-1-7-2">
                <text:number>-</text:number>
                <text:p text:style-name="al">De geografische concentratie van de vuurwapenincidenten een ontwrichtende werking heeft op de directe omgeving, maatschappelijke onrust in de buurt veroorzaakt en de gevoelens van onveiligheid onder buurtbewoners vergroot.</text:p>
              </text:list-item>
              <text:list-item text:style-override="id1-3-2-1-1-7-3">
                <text:number>-</text:number>
                <text:p text:style-name="al">De ernst van de situatie wordt onderstreept door het feit dat een aanzienlijk deel van de slachtoffers bij de onderstaande incidenten minderjarig is.</text:p>
              </text:list-item>
              <text:list-item text:style-override="id1-3-2-1-1-7-4">
                <text:number>-</text:number>
                <text:p text:style-name="al">In de zomer van 2025 binnen Amsterdam-Zuidoost reeds een veiligheidsrisicogebied is ingesteld naar aanleiding van een reeks gewelds- en vuurwapen gerelateerde incidenten, die het gevolg waren van rivaliserende jeugdgroepen.</text:p>
              </text:list-item>
              <text:list-item text:style-override="id1-3-2-1-1-7-5">
                <text:number>-</text:number>
                <text:p text:style-name="al">Op maandag 3 augustus 2026 omstreeks 1.15 uur ter hoogte van de OSB-school aan het Gulden Kruis een incident plaatsvond tussen meerdere personen, waarbij een vuurwapen is gebruikt. Hierbij werd een 22-jarig slachtoffer in zijn buik en sleutelbeen geraakt. </text:p>
              </text:list-item>
              <text:list-item text:style-override="id1-3-2-1-1-7-6">
                <text:number>-</text:number>
                <text:p text:style-name="al">Op maandag 3 augustus 2026 omstreeks 15.00 uur aan de Kolfschotenstraat een incident plaatsvond tussen meerdere personen, waarbij een vuurwapen is gebruikt en één schot is gelost. Niemand raakte gewond. De kogel trof een woning en drong een kinderkamer binnen. Op het moment van de inslag was een minderjarige in de woning aanwezig. Het incident heeft een grote impact gehad.</text:p>
              </text:list-item>
              <text:list-item text:style-override="id1-3-2-1-1-7-7">
                <text:number>-</text:number>
                <text:p text:style-name="al">Op zondag 2 augustus 2026 omstreeks 12.15 uur een melding binnenkwam van een vuurwapen op straat aan de Haag en Veld. Nader onderzoek wees uit dat het aangetroffen voorwerp een op een vuurwapen gelijkend voorwerp betrof.</text:p>
              </text:list-item>
              <text:list-item text:style-override="id1-3-2-1-1-7-8">
                <text:number>-</text:number>
                <text:p text:style-name="al">Op zaterdag 1 augustus 2026 omstreeks 23.30 uur vond aan de Entabeni een incident plaats, waarbij een persoon aangaf met pepperspray te zijn bespoten en te zijn bedreigd met een vuurwapen.</text:p>
              </text:list-item>
              <text:list-item text:style-override="id1-3-2-1-1-7-9">
                <text:number>-</text:number>
                <text:p text:style-name="al">Op zaterdag 1 augustus 2026 omstreeks 23.15 uur melding gedaan werd van vernieling van een voertuig aan de Isabella Richaardstraat, waarbij de melder aangaf drie schoten te hebben gehoord. Ter plaatse werd een voertuig aangetroffen met een barst in de voorruit en ingeslagen ruiten.</text:p>
              </text:list-item>
              <text:list-item text:style-override="id1-3-2-1-1-7-10">
                <text:number>-</text:number>
                <text:p text:style-name="al">Op zaterdag 1 augustus 2026 omstreeks 20.00 uur tijdens een fouillering door de beveiliging bij een evenement een vuurwapen werd aangetroffen bij een persoon. De betreffende persoon is vervolgens gevlucht en niet meer aangetroffen.</text:p>
              </text:list-item>
              <text:list-item text:style-override="id1-3-2-1-1-7-11">
                <text:number>-</text:number>
                <text:p text:style-name="al">Op vrijdag 31 juli 2026 omstreeks 13.00 uur de politie een melding kreeg dat medewerkers van de brandweer tijdens hun werkzaamheden werden bedreigd door een man. De man zwaaide vanaf het balkon van zijn woning aan het Geldershoofd met een vuurwapen naar de hulpverleners. De man is vervolgens door de politie aangehouden.</text:p>
              </text:list-item>
              <text:list-item text:style-override="id1-3-2-1-1-7-12">
                <text:number>-</text:number>
                <text:p text:style-name="al">Op donderdag 30 juli 2026 omstreeks 16.25 uur melding gedaan werd van een ruzie bij een bedrijfspand. De melder gaf aan dat een van de betrokken personen naar een voorwerp ter hoogte van zijn broeksband greep. Bij de controle werd geen vuurwapen aangetroffen. Kort daarna meldde een voorbijganger dat in de omgeving van Heesterveld/Hakfort een vuurwapen zou liggen. Het vuurwapen werd daar aangetroffen en door de politie in beslag genomen.</text:p>
              </text:list-item>
              <text:list-item text:style-override="id1-3-2-1-1-7-13">
                <text:number>-</text:number>
                <text:p text:style-name="al">Op zondag 26 juli 2026 omstreeks 19.40 uur een incident plaatsvond in het Nelson Mandelapark. De verdachte wilde een evementen bezoeken, waarna de beveiliging een vuurwapen in zijn tas aantrof. De persoon is daarop aangehouden.</text:p>
              </text:list-item>
              <text:list-item text:style-override="id1-3-2-1-1-7-14">
                <text:number>-</text:number>
                <text:p text:style-name="al">Op vrijdag 17 juli 2026 omstreeks 21.50 uur een schietincident plaatsvond in een woning aan de Hofgeest, waarbij een verdachte werd aangehouden. Het slachtoffer werd met een schotwond in zijn been aangetroffen op de galerij en overgebracht naar het ziekenhuis. Later diezelfde nacht, omstreeks 01.45 uur, ontving de politie opnieuw een melding van een mishandeling op hetzelfde adres. De betreffende woning staat bekend als een locatie waar regelmatig personen met verslavingsproblematiek verblijven en is inmiddels op last van de burgemeester gesloten.</text:p>
              </text:list-item>
              <text:list-item text:style-override="id1-3-2-1-1-7-15">
                <text:number>-</text:number>
                <text:p text:style-name="al">Op maandag 13 juli 2026 omstreeks 22.00 uur een schietincident plaatsvond op de Karspeldreef. Twee voertuigen stopten daar, waarna het slachtoffer uit het ene voertuig stapte en naar het andere voertuig liep. Vervolgens werd hij door de verdachte in zijn been geschoten. De verdachte werd enkele dagen later aangehouden.</text:p>
              </text:list-item>
              <text:list-item text:style-override="id1-3-2-1-1-7-16">
                <text:number>-</text:number>
                <text:p text:style-name="al">Op zondag 5 juli 2026 omstreeks 03.15 uur vond aan het Geldershoofd een beroving met een vuurwapen plaats. Ter plaatse arriveerde een voertuig met vier verdachten, van wie er drie uitstapten en een vuurwapen bij zich droegen. Eén van hen richtte een vuurwapen op het slachtoffer en dwong hem zijn eigendommen af te geven. Toen het slachtoffer de verdachten na hun vertrek volgde, richtte een van hen opnieuw een vuurwapen op hem, waarna de verdachten wegreden.</text:p>
              </text:list-item>
              <text:list-item text:style-override="id1-3-2-1-1-7-17">
                <text:number>-</text:number>
                <text:p text:style-name="al">Op maandag 29 juni 2026 omstreeks 22.40 uur aan de Kloekhorststraat een schietincident plaatsvond, waarbij een minderjarig slachtoffer in zijn been werd geraakt. Volgens een getuige ontstond het incident tijdens het stoeien van meerdere jeugdigen, waarna een schot werd gehoord. Buurtbewoners gaven aan te vrezen voor verdere escalatie en hun eigen veiligheid, mede vanwege de vermeende betrokkenheid van het slachtoffer bij criminele activiteiten.</text:p>
              </text:list-item>
              <text:list-item text:style-override="id1-3-2-1-1-7-18">
                <text:number>-</text:number>
                <text:p text:style-name="al">Op maandag 29 juni 2026 omstreeks 18.35 uur de politie een melding ontving van een mogelijk schietincident aan de Hoptille. De melder verklaarde die ochtend knallen te hebben gehoord en later hulzen op straat te hebben aangetroffen. Ter plaatse werden acht hulzen gevonden.</text:p>
              </text:list-item>
              <text:list-item text:style-override="id1-3-2-1-1-7-19">
                <text:number>-</text:number>
                <text:p text:style-name="al">Op maandag 22 juni 2026 omstreeks 13.00 uur in een bedrijfspand aan de Kouwenoord een schietincident plaatsvond naar aanleiding van een conflict tussen het slachtoffer en de verdachte. De verdachte verliet het pand, maar keerde later terug met een vuurwapen en loste meerdere schoten. Hierbij raakten twee personen gewond. De verdachte werd door de politie aangehouden.</text:p>
              </text:list-item>
              <text:list-item text:style-override="id1-3-2-1-1-7-20">
                <text:number>-</text:number>
                <text:p text:style-name="al">Op woensdag 17 juni 2026 omstreeks 23.50 uur aan de Raphael Lemkinstraat een beroving met een vuurwapen plaatsvond. Niemand raakte gewond. De verdachte richtte meerdere malen een vuurwapen op de slachtoffers en dwong hen hun eigendommen af te geven. Vervolgens drukte hij de loop van het vuurwapen tegen hun kin en dwong hij hen weg te rennen, terwijl hij het vuurwapen op hen gericht hield.</text:p>
              </text:list-item>
              <text:list-item text:style-override="id1-3-2-1-1-7-21">
                <text:number>-</text:number>
                <text:p text:style-name="al">Uit politiecijfers blijkt dat in (delen van) de gebieden K-buurt, H-buurt en het daartussen gelegen Nelson Mandelapark sprake is van een bovengemiddelde hoeveelheid vuurwapenincidenten. </text:p>
              </text:list-item>
              <text:list-item text:style-override="id1-3-2-1-1-7-22">
                <text:number>-</text:number>
                <text:p text:style-name="al">Naast de vuurwapen gerelateerde incidenten in Amsterdam-Zuidoost op zaterdag 25 juli 2026 tijdens het Zomercarnaval in Rotterdam drie vuurwapen gerelateerde incidenten hebben plaatsgevonden, waarbij de betrokkenen afkomstig waren uit Amsterdam-Zuidoost. Tijdens fouilleeracties werden onder meer een alarmpistool, een handvuurwapen, een geladen vuurwapen en messen aangetroffen. Bij één van de incidenten bleek het aangetroffen vuurwapen een op een vuurwapen gelijkend voorwerp (alarmpistool) te zijn.</text:p>
              </text:list-item>
              <text:list-item text:style-override="id1-3-2-1-1-7-23">
                <text:number>-</text:number>
                <text:p text:style-name="al">De hierboven beschreven vuurwapen gerelateerde incidenten tot ernstige verstoringen van de openbare orde en maatschappelijke onrust binnen Amsterdam-Zuidoost hebben geleid. De incidenten versterken gevoelens van angst en onveiligheid onder buurtbewoners en hebben een negatieve invloed op de leefbaarheid en veiligheidsbeleving. De aard, ernst en opeenvolging van de incidenten onderstrepen de noodzaak van aanvullende maatregelen ter bescherming van de openbare orde en veiligheid binnen Amsterdam-Zuidoost.</text:p>
              </text:list-item>
              <text:list-item text:style-override="id1-3-2-1-1-7-24">
                <text:number>-</text:number>
                <text:p text:style-name="al">Het met het oog hierop noodzakelijk is maatregelen te treffen in het belang van de veiligheid en ter voorkoming van verdere verstoringen van de openbare orde;</text:p>
              </text:list-item>
              <text:list-item text:style-override="id1-3-2-1-1-7-25">
                <text:number>-</text:number>
                <text:p text:style-name="al">De beschikbare juridische instrumenten onvoldoende toereikend zijn om een adequaat veiligheidsniveau te garanderen en verstoringen van de openbare orde te voorkomen. </text:p>
              </text:list-item>
            </text:list>
            <text:p text:style-name="al">
            <text:span text:style-name="nadrukvet">
              <text:span text:style-name="nadrukondlijn">Overwegende voorts: </text:span>
            </text:span>
          </text:p>
            <text:list text:style-name="id1-3-2-1-1-9">
              <text:list-item text:style-override="id1-3-2-1-1-9-1">
                <text:number>-</text:number>
                <text:p text:style-name="al">Het voorgaande tot de conclusie leidt dat het aannemelijk is dat er individuen en/of groepen jongeren, dan wel volwassenen met (vuur)wapens aanwezig zijn in de nader aan te duiden gebieden, waardoor gevreesd moet worden voor ernstige verstoring van de openbare orde door de aanwezigheid van (vuur)wapens;</text:p>
              </text:list-item>
              <text:list-item text:style-override="id1-3-2-1-1-9-2">
                <text:number>-</text:number>
                <text:p text:style-name="al">De reeds getroffen maatregelen, waaronder extra surveillance, uitgezette werkopdrachten en een handelingskader voor het optreden, onvoldoende zijn gebleken om de bestaande veiligheidsrisico’s afdoende te beperken. Gelet op de aard, ernst en opeenvolging van de vuurwapen gerelateerde incidenten worden aanvullende maatregelen in de vorm van een veiligheidsrisicogebied noodzakelijk geacht;</text:p>
              </text:list-item>
              <text:list-item text:style-override="id1-3-2-1-1-9-3">
                <text:number>-</text:number>
                <text:p text:style-name="al">Het daarom noodzakelijk is om gedurende de periode van <text:span text:style-name="nadrukondlijn">donderdag 20 augustus 2026 12:00 uur tot donderdag 27 augustus 2026 24:00 uur</text:span> de gebieden K-buurt, H-buurt en het daartussen gelegen Nelson Mandelapark aan te wijzen als veiligheidsrisicogebied;</text:p>
              </text:list-item>
              <text:list-item text:style-override="id1-3-2-1-1-9-4">
                <text:number>-</text:number>
                <text:p text:style-name="al">Het belang van voorkomen dan wel tegengaan van verstoringen van de openbare orde in het onderhavige geval zwaarder weegt dan het individuele belang van de burger;</text:p>
              </text:list-item>
              <text:list-item text:style-override="id1-3-2-1-1-9-5">
                <text:number>-</text:number>
                <text:p text:style-name="al">De duur van de aanwijzing en de omvang van de nader te omschrijven gebieden proportioneel is in relatie tot het beoogde doel;</text:p>
              </text:list-item>
              <text:list-item text:style-override="id1-3-2-1-1-9-6">
                <text:number>-</text:number>
                <text:p text:style-name="al">Het overige optreden van de politie in de nader te omschrijven gebieden om bezit en gebruik van wapens te voorkomen of terug te dringen op zichzelf onvoldoende effect sorteert;</text:p>
              </text:list-item>
            </text:list>
            <text:p text:style-name="al">
            <text:span text:style-name="nadrukondlijn">Gelet op artikel 2.6 van de Algemene Plaatselijke Verordening Amsterdam en artikel 151b van de Gemeentewet;</text:span>
          </text:p>
            <text:p text:style-name="al"/>
            <text:p text:style-name="al">
            <text:span text:style-name="nadrukvet">
              <text:span text:style-name="nadrukondlijn">Besluit:</text:span>
            </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text:number>
                <text:p text:style-name="al">Aan te wijzen als veiligheidsrisicogebied als bedoeld in artikel 2.6 van de Algemene Plaatselijke Verordening Amsterdam een de gebieden <text:span text:style-name="nadrukvet">K-buurt, H-buurt en het daartussen gelegen Nelson Mandelapark</text:span>, inclusief de wegen en daaraan gelegen voor publiek openstaande gebouwen en daarbij behorende erven, zoals gemarkeerd op de plattegrond in de bijlage.</text:p>
              </text:list-item>
              <text:list-item text:style-override="id1-3-2-2-1-2-2">
                <text:number>-</text:number>
                <text:p text:style-name="al">Te bepalen dat dit besluit in werking treedt van <text:span text:style-name="nadrukondlijn">20 augustus 2026 12:00 uur tot donderdag 27 augustus 2026 24:00 uur.</text:span></text:p>
              </text:list-item>
            </text:list>
          </text:section>
        </text:section>
        <text:section text:name="regeling-sluiting_id1-3-2-3" text:style-name="regeling-sluiting">
          <text:section text:name="ondertekening_id1-3-2-3-1">
            <text:p><text:span text:style-name="functie">Aldus vastgesteld door de burgemeester van Amsterdam op 14 augustus 2026. </text:span></text:p>
          </text:section>
          <text:section text:name="ondertekening_id1-3-2-3-2">
            <text:p><text:span text:style-name="functie"/></text:p>
            <text:p><text:span text:style-name="functie">F. Halsema</text:span></text:p>
          </text:section>
        </text:section>
        <text:section text:name="nota-toelichting_id1-3-2-4" text:style-name="nota-toelichting">
          <text:p text:style-name="kop_level0"><text:span text:style-name="label"/> <text:span text:style-name="nr"/> </text:p>
          <text:p text:style-name="al">Op grond van de Algemene Wet Bestuursrecht kan binnen 6 weken na bekendmaking van dit besluit een bezwaarschrift worden ingediend bij de burgemeester van Amsterdam, postbus 202, 1000 AE Amsterdam, t.a.v. de directie Juridische Zaken. Het indienen van een bezwaarschrift schorst de werking van dit besluit niet. U kunt een verzoek tot het treffen van een voorlopige voorziening (schorsing) indienen bij de voorzieningenrechter van de Rechtbank Amsterdam, Postbus 75850, 1070 AW Amsterdam.</text:p>
        </text:section>
        <text:section text:name="bijlage_id1-3-2-5" text:style-name="bijlage">
          <text:p text:style-name="bijlage_top"/>
          <text:p text:style-name="hoofdstuk_kop"><text:span text:style-name="label"/> <text:span text:style-name="nr"/> Bijlage: Veiligheidsrisicogebied K-buurt, H-buurt en het daartussen gelegen Nelson Mandelapark</text:p>
          <text:p text:style-name="al"/>
          <text:p text:style-name="al">
          <draw:frame><draw:text-box><text:section text:name="plaatje_id1-3-2-5-3-1" text:style-name="plaatje">
            <text:p text:style-name="illustratie_id1-3-2-5-3-1-1"><draw:frame draw:style-name="illustratie_id1-3-2-5-3-1-1" text:anchor-type="paragraph" svg:width="153mm" svg:height="95.4566037735849mm"><draw:image xlink:href="Pictures/Veiligheidsrisicogebied i84f71392-19f0-445c-9a3b-e6a2e75afdb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365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5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5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Openbare orde en veiligheid | Organisatie en beleid</meta:user-defined>
    <meta:user-defined meta:name="DC.source">artikel 151b van de Gemeentewet]|[1.0:c:BWBR0005416&amp;artikel=151b&amp;g=2026-06-04</meta:user-defined>
    <meta:user-defined meta:name="DC.source">artikel 2.6 van de Algemene Plaatselijke Verordening Amsterdam]|[https://lokaleregelgeving.overheid.nl/CVDR72510/56#hoofdstuk_n2_paragraaf_n2_artikel_n6</meta:user-defined>
    <dc:language>nl</dc:language>
    <meta:user-defined meta:name="OVERHEIDop.locatietype/OVERHEIDop.gebiedsmarkering">Buurt</meta:user-defined>
    <meta:user-defined meta:name="OVERHEIDop.locatietype/OVERHEIDop.gebiedsmarkering">Wijk</meta:user-defined>
    <meta:user-defined meta:name="OVERHEIDop.locatietype/OVERHEIDop.gebiedsmarkering">Wijk</meta:user-defined>
    <meta:user-defined meta:name="DC.title">Aanwijzingsbesluit ex artikel 2.6 van de Algemene Plaatselijke Verordening Amsterdam en artikel 151b Gemeentewet (Veiligheidsrisicogebied) in de gebieden K-buurt, H-buurt en het daartussen gelegen Nelson Mandelapark</meta:user-defined>
    <meta:user-defined meta:name="DCTERMS.W3CDTF/DCTERMS.available">2026-08-18</meta:user-defined>
    <meta:user-defined meta:name="DCTERMS.W3CDTF/OVERHEIDop.jaargang">2026</meta:user-defined>
    <meta:user-defined meta:name="OVERHEIDop.publicationIssue">393652</meta:user-defined>
    <meta:user-defined meta:name="OVERHEIDop.GmbID/DC.identifier">gmb-2026-393652</meta:user-defined>
    <meta:user-defined meta:name="OVERHEIDop.versieInformatie"/>
  </office:meta>
</office:document-meta>
</file>