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De Tinneweide 148, 3901 KN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De Tinneweide 148, 3901 KN in Veenendaal</text:span>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CLZ-00015336, tijdelijk huisvesten van meerdere huishoudens van statushouders,</text:p>
            <text:p text:style-name="common-al">op het perceel: De Tinneweide 148  te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
            
          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9365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5336</meta:user-defined>
    <dc:language>nl</dc:language>
    <meta:user-defined meta:name="OVERHEIDop.locatietype/OVERHEIDop.gebiedsmarkering">Punt</meta:user-defined>
    <meta:user-defined meta:name="DC.title">Publicatie verleende vergunning De Tinneweide 148, 3901 KN in Veenendaa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51</meta:user-defined>
    <meta:user-defined meta:name="OVERHEIDop.GmbID/DC.identifier">gmb-2026-393651</meta:user-defined>
    <meta:user-defined meta:name="OVERHEIDop.versieInformatie"/>
  </office:meta>
</office:document-meta>
</file>