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3d handboogschieten door HBV Sint Bernardus op 29 mei en 30 mei 2027 aan de Schietbergdreef/De Paaldreef in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968</text:p>
            <text:p text:style-name="common-al">Plaats/adres: [Bergeijk I 2046 ] Bergeijk I 2046</text:p>
            <text:p text:style-name="common-al">Omschrijving: organiseren van 3d handboogschieten door HBV Sint Bernardus op 29 mei en 30 mei 2027 aan de Schietbergdreef/De Paaldreef in Bergeijk</text:p>
            <text:p text:style-name="common-al">Activiteit(en): Alcohol (evenement), Evenement, Produceren geluid</text:p>
            <text:p text:style-name="common-al">Het besluit is verstuurd op <text:span text:style-name="nadrukvet">18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36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47968</meta:user-defined>
    <meta:user-defined meta:name="DCTERMS.abstract">organiseren van 3d handboogschieten door HBV Sint Bernardus op 29 mei en 30 mei 2027 aan de Schietbergdreef/De Paaldreef in Bergeijk</meta:user-defined>
    <dc:language>nl</dc:language>
    <meta:user-defined meta:name="OVERHEIDop.locatietype/OVERHEIDop.gebiedsmarkering">Punt</meta:user-defined>
    <meta:user-defined meta:name="DC.title">Vergunning voor het organiseren van 3d handboogschieten door HBV Sint Bernardus op 29 mei en 30 mei 2027 aan de Schietbergdreef/De Paaldreef in Bergeijk.</meta:user-defined>
    <meta:user-defined meta:name="DCTERMS.W3CDTF/DCTERMS.available">2026-08-20</meta:user-defined>
    <meta:user-defined meta:name="DCTERMS.W3CDTF/OVERHEIDop.jaargang">2026</meta:user-defined>
    <meta:user-defined meta:name="OVERHEIDop.publicationIssue">393649</meta:user-defined>
    <meta:user-defined meta:name="OVERHEIDop.GmbID/DC.identifier">gmb-2026-393649</meta:user-defined>
    <meta:user-defined meta:name="OVERHEIDop.versieInformatie"/>
  </office:meta>
</office:document-meta>
</file>