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uitbouwen van de 1e verdieping aan de achterzijde van de woning, Jan Hollanderstraat 13 5654D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922 </text:p>
            <text:p text:style-name="common-al"> Omschrijving: uitbouwen van de 1e verdieping aan de achterzijde van de won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Jan Hollanderstraat 13 5654DP Eindhoven</text:p>
              </text:list-item>
            </text:list>
            <text:p text:style-name="common-al"> Datum ontvangst: 17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64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922</meta:user-defined>
    <meta:user-defined meta:name="DCTERMS.abstract">uitbouwen van de 1e verdieping aan de achterzijde van de woning</meta:user-defined>
    <dc:language>nl</dc:language>
    <meta:user-defined meta:name="OVERHEIDop.locatietype/OVERHEIDop.gebiedsmarkering">Punt</meta:user-defined>
    <meta:user-defined meta:name="DC.title">Ingediende aanvraag omgevingsvergunning: uitbouwen van de 1e verdieping aan de achterzijde van de woning, Jan Hollanderstraat 13 5654DP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47</meta:user-defined>
    <meta:user-defined meta:name="OVERHEIDop.GmbID/DC.identifier">gmb-2026-393647</meta:user-defined>
    <meta:user-defined meta:name="OVERHEIDop.versieInformatie"/>
  </office:meta>
</office:document-meta>
</file>