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bouwmaterialen van 10 augustus tot en met 18 september 2026,  op parkeerplaatsen in de Burgemeester Nieuwenhuijsenstraat, 1906CJ Limmen, verzenddatum 18 augustus 2026 (Z2026-000066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36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693</meta:user-defined>
    <meta:user-defined meta:name="DCTERMS.abstract">plaatsen div. bouwmaterialen Burg. NieuwenhuijsenstraatBurgemeester Nieuwenhuijsenstraat,  1906CJ Limmen, verzenddatum 17 augustus 2026 (Z2026-00006693)</meta:user-defined>
    <dc:language>nl</dc:language>
    <meta:user-defined meta:name="OVERHEIDop.locatietype/OVERHEIDop.gebiedsmarkering">Punt</meta:user-defined>
    <meta:user-defined meta:name="DC.title">Verleende vergunning voor het plaatsen van bouwmaterialen van 10 augustus tot en met 18 september 2026,  op parkeerplaatsen in de Burgemeester Nieuwenhuijsenstraat, 1906CJ Limmen, verzenddatum 18 augustus 2026 (Z2026-00006693)</meta:user-defined>
    <meta:user-defined meta:name="DCTERMS.W3CDTF/DCTERMS.available">2026-08-20</meta:user-defined>
    <meta:user-defined meta:name="DCTERMS.W3CDTF/OVERHEIDop.jaargang">2026</meta:user-defined>
    <meta:user-defined meta:name="OVERHEIDop.publicationIssue">393646</meta:user-defined>
    <meta:user-defined meta:name="OVERHEIDop.GmbID/DC.identifier">gmb-2026-393646</meta:user-defined>
    <meta:user-defined meta:name="OVERHEIDop.versieInformatie"/>
  </office:meta>
</office:document-meta>
</file>