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TROKKEN AANVRAAG  OMGEVINGSVERGUNNING BOUWEN – WEDERIKSINGEL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het intrekken hebben ontvangen: </text:p>
            <text:p text:style-name="common-al"/>
            <text:p text:style-name="common-al">-Wederiksingel 14 Vught, vervangen van de bestaande serre door het bouwen van nieuwe uitbouw, Z26-310807.</text:p>
            <text:p text:style-name="common-al">De aanvraag is ingetrokken op 18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6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TROKKEN AANVRAAG  OMGEVINGSVERGUNNING BOUWEN – WEDERIKSINGEL 14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643</meta:user-defined>
    <meta:user-defined meta:name="OVERHEIDop.GmbID/DC.identifier">gmb-2026-393643</meta:user-defined>
    <meta:user-defined meta:name="OVERHEIDop.versieInformatie"/>
  </office:meta>
</office:document-meta>
</file>