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25-8-2026 t/m 28-8-2026 Avond4Daagse Altweerterheide 2026, Bocholterweg 89, 6006TL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25-8-2026 t/m 28-8-2026 Avond4Daagse Altweerterheide 2026 op locatie Bocholterweg 89, 6006TL Weert.</text:p>
            <text:p text:style-name="common-al">Het evenement 25-8-2026 t/m 28-8-2026 Avond4Daagse Altweerterheide 2026, Bocholterweg 89, 6006TL Weert, vindt plaats op <text:span text:style-name="nadrukcur"><text:span text:style-name="nadrukvet">25 augustus 2026 </text:span></text:span>van <text:span text:style-name="nadrukcur"><text:span text:style-name="nadrukvet">17.00</text:span></text:span> uur tot en met <text:span text:style-name="nadrukcur"><text:span text:style-name="nadrukvet">23.00</text:span></text:span> uur, <text:span text:style-name="nadrukcur"><text:span text:style-name="nadrukvet">26 augustus 2026 </text:span></text:span>van <text:span text:style-name="nadrukcur"><text:span text:style-name="nadrukvet">17.00</text:span></text:span> uur tot en met <text:span text:style-name="nadrukcur"><text:span text:style-name="nadrukvet">23.00</text:span></text:span> uur, <text:span text:style-name="nadrukcur"><text:span text:style-name="nadrukvet">27 augustus 2026 </text:span></text:span>van <text:span text:style-name="nadrukcur"><text:span text:style-name="nadrukvet">17.00</text:span></text:span> uur tot en met <text:span text:style-name="nadrukcur"><text:span text:style-name="nadrukvet">23.00</text:span></text:span> uur en <text:span text:style-name="nadrukcur"><text:span text:style-name="nadrukvet">28 augustus 2026 </text:span></text:span>van <text:span text:style-name="nadrukcur"><text:span text:style-name="nadrukvet">17.00</text:span></text:span> uur tot en met <text:span text:style-name="nadrukcur"><text:span text:style-name="nadrukvet">01.00</text:span></text:span> uur. De evenementenvergunning is geregistreerd onder zaaknummer Z2026-00001054. Het besluit is op 11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36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54</meta:user-defined>
    <meta:user-defined meta:name="DCTERMS.abstract">Betreft:  Besluit op locatie Bocholterweg 89, 6006TL Weert</meta:user-defined>
    <dc:language>nl</dc:language>
    <meta:user-defined meta:name="OVERHEIDop.locatietype/OVERHEIDop.gebiedsmarkering">Punt</meta:user-defined>
    <meta:user-defined meta:name="DC.title">Toestemming voor het 25-8-2026 t/m 28-8-2026 Avond4Daagse Altweerterheide 2026, Bocholterweg 89, 6006TL Wee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41</meta:user-defined>
    <meta:user-defined meta:name="OVERHEIDop.GmbID/DC.identifier">gmb-2026-393641</meta:user-defined>
    <meta:user-defined meta:name="OVERHEIDop.versieInformatie"/>
  </office:meta>
</office:document-meta>
</file>